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Pictures/1000000000000224000001D418401FDA.jpg" manifest:media-type="image/jpeg"/>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FreeSans1" svg:font-family="FreeSans" style:font-family-generic="swiss"/>
    <style:font-face style:name="Droid Sans Fallback1" svg:font-family="'Droid Sans Fallback'" style:font-family-generic="modern" style:font-pitch="fixed"/>
    <style:font-face style:name="Liberation Mono" svg:font-family="'Liberation Mono'"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automatic-styles>
    <style:style style:name="P1" style:family="paragraph" style:parent-style-name="Standard">
      <style:text-properties officeooo:rsid="00164983" officeooo:paragraph-rsid="00164983"/>
    </style:style>
    <style:style style:name="P2" style:family="paragraph" style:parent-style-name="Standard">
      <style:text-properties officeooo:rsid="00178724" officeooo:paragraph-rsid="00178724"/>
    </style:style>
    <style:style style:name="P3" style:family="paragraph" style:parent-style-name="Standard">
      <style:text-properties officeooo:rsid="00190eea" officeooo:paragraph-rsid="00190eea"/>
    </style:style>
    <style:style style:name="P4" style:family="paragraph" style:parent-style-name="Standard">
      <style:paragraph-properties fo:text-align="center" style:justify-single-word="false"/>
      <style:text-properties fo:font-weight="bold" officeooo:rsid="00190eea" officeooo:paragraph-rsid="00190eea" style:font-weight-asian="bold" style:font-weight-complex="bold"/>
    </style:style>
    <style:style style:name="P5" style:family="paragraph" style:parent-style-name="Standard">
      <style:text-properties fo:font-weight="bold" officeooo:rsid="00178724" officeooo:paragraph-rsid="00178724" style:font-weight-asian="bold" style:font-weight-complex="bold"/>
    </style:style>
    <style:style style:name="P6" style:family="paragraph" style:parent-style-name="Standard">
      <style:text-properties fo:font-weight="bold" officeooo:rsid="002db040" officeooo:paragraph-rsid="002db040" style:font-weight-asian="bold" style:font-weight-complex="bold"/>
    </style:style>
    <style:style style:name="P7" style:family="paragraph" style:parent-style-name="Standard">
      <style:text-properties officeooo:rsid="002d2953" officeooo:paragraph-rsid="002d2953"/>
    </style:style>
    <style:style style:name="P8" style:family="paragraph" style:parent-style-name="Standard">
      <style:text-properties officeooo:paragraph-rsid="002d2953"/>
    </style:style>
    <style:style style:name="P9" style:family="paragraph" style:parent-style-name="Standard">
      <style:text-properties officeooo:paragraph-rsid="002db040"/>
    </style:style>
    <style:style style:name="P10" style:family="paragraph" style:parent-style-name="Standard">
      <style:text-properties officeooo:rsid="002db040" officeooo:paragraph-rsid="002db040"/>
    </style:style>
    <style:style style:name="P11" style:family="paragraph" style:parent-style-name="Standard">
      <style:text-properties officeooo:rsid="002f5076" officeooo:paragraph-rsid="002f5076"/>
    </style:style>
    <style:style style:name="P12" style:family="paragraph" style:parent-style-name="Standard">
      <style:text-properties officeooo:paragraph-rsid="003a8c87"/>
    </style:style>
    <style:style style:name="P13" style:family="paragraph" style:parent-style-name="Standard">
      <style:paragraph-properties fo:margin-left="1.251cm" fo:margin-right="0cm" fo:text-indent="0cm" style:auto-text-indent="false"/>
      <style:text-properties officeooo:rsid="00190eea" officeooo:paragraph-rsid="00190eea"/>
    </style:style>
    <style:style style:name="P14" style:family="paragraph" style:parent-style-name="Standard">
      <style:paragraph-properties fo:margin-left="1.251cm" fo:margin-right="0cm" fo:text-indent="0cm" style:auto-text-indent="false"/>
      <style:text-properties officeooo:rsid="0027f211" officeooo:paragraph-rsid="0027f211"/>
    </style:style>
    <style:style style:name="P15" style:family="paragraph" style:parent-style-name="Standard">
      <style:paragraph-properties fo:margin-left="1.251cm" fo:margin-right="0cm" fo:text-align="center" style:justify-single-word="false" fo:text-indent="0cm" style:auto-text-indent="false"/>
      <style:text-properties fo:font-weight="bold" officeooo:rsid="0027f211" officeooo:paragraph-rsid="0027f211" style:font-weight-asian="bold" style:font-weight-complex="bold"/>
    </style:style>
    <style:style style:name="P16" style:family="paragraph" style:parent-style-name="Text_20_body">
      <style:paragraph-properties fo:margin-left="1.251cm" fo:margin-right="0cm" fo:text-indent="0cm" style:auto-text-indent="false"/>
      <style:text-properties officeooo:paragraph-rsid="002d2953"/>
    </style:style>
    <style:style style:name="P17" style:family="paragraph" style:parent-style-name="Standard" style:master-page-name="">
      <style:paragraph-properties fo:margin-left="2cm" fo:margin-right="0cm" fo:text-indent="-0.801cm" style:auto-text-indent="false" style:page-number="auto"/>
      <style:text-properties officeooo:rsid="00190eea" officeooo:paragraph-rsid="00190eea"/>
    </style:style>
    <style:style style:name="P18" style:family="paragraph" style:parent-style-name="Standard">
      <style:paragraph-properties fo:margin-left="0cm" fo:margin-right="0cm" fo:text-indent="0cm" style:auto-text-indent="false"/>
      <style:text-properties officeooo:rsid="00190eea" officeooo:paragraph-rsid="00190eea"/>
    </style:style>
    <style:style style:name="P19" style:family="paragraph" style:parent-style-name="Standard">
      <style:paragraph-properties fo:margin-left="0cm" fo:margin-right="0cm" fo:text-indent="0cm" style:auto-text-indent="false"/>
      <style:text-properties officeooo:rsid="00197286" officeooo:paragraph-rsid="00197286"/>
    </style:style>
    <style:style style:name="P20" style:family="paragraph" style:parent-style-name="Standard">
      <style:paragraph-properties fo:margin-left="0cm" fo:margin-right="0cm" fo:text-indent="0cm" style:auto-text-indent="false"/>
      <style:text-properties officeooo:rsid="001973da" officeooo:paragraph-rsid="001973da"/>
    </style:style>
    <style:style style:name="P21" style:family="paragraph" style:parent-style-name="Standard">
      <style:paragraph-properties fo:margin-left="0cm" fo:margin-right="0cm" fo:text-indent="0cm" style:auto-text-indent="false"/>
      <style:text-properties officeooo:rsid="0019a87e" officeooo:paragraph-rsid="0019a87e"/>
    </style:style>
    <style:style style:name="P22" style:family="paragraph" style:parent-style-name="Standard">
      <style:paragraph-properties fo:margin-left="0cm" fo:margin-right="0cm" fo:text-indent="0cm" style:auto-text-indent="false"/>
      <style:text-properties officeooo:rsid="0019a87e" officeooo:paragraph-rsid="001afd9c"/>
    </style:style>
    <style:style style:name="P23" style:family="paragraph" style:parent-style-name="Standard">
      <style:paragraph-properties fo:margin-left="0cm" fo:margin-right="0cm" fo:text-indent="0cm" style:auto-text-indent="false"/>
      <style:text-properties officeooo:rsid="001afd9c" officeooo:paragraph-rsid="001afd9c"/>
    </style:style>
    <style:style style:name="P24" style:family="paragraph" style:parent-style-name="Standard">
      <style:paragraph-properties fo:margin-left="0cm" fo:margin-right="0cm" fo:text-align="center" style:justify-single-word="false" fo:text-indent="0cm" style:auto-text-indent="false"/>
      <style:text-properties fo:font-weight="bold" officeooo:rsid="00197286" officeooo:paragraph-rsid="00197286" style:font-weight-asian="bold" style:font-weight-complex="bold"/>
    </style:style>
    <style:style style:name="P25" style:family="paragraph" style:parent-style-name="Standard">
      <style:paragraph-properties fo:margin-left="0cm" fo:margin-right="0cm" fo:text-indent="0cm" style:auto-text-indent="false"/>
      <style:text-properties officeooo:rsid="001f81ad" officeooo:paragraph-rsid="001f81ad"/>
    </style:style>
    <style:style style:name="P26" style:family="paragraph" style:parent-style-name="Standard">
      <style:paragraph-properties fo:margin-left="0cm" fo:margin-right="0cm" fo:text-indent="0cm" style:auto-text-indent="false"/>
      <style:text-properties officeooo:rsid="0027f211" officeooo:paragraph-rsid="0027f211"/>
    </style:style>
    <style:style style:name="P27" style:family="paragraph" style:parent-style-name="Standard" style:master-page-name="">
      <style:paragraph-properties fo:margin-left="1.7cm" fo:margin-right="0cm" fo:text-indent="-1.799cm" style:auto-text-indent="false" style:page-number="auto"/>
      <style:text-properties officeooo:rsid="00190eea" officeooo:paragraph-rsid="001c80fb"/>
    </style:style>
    <style:style style:name="P28" style:family="paragraph" style:parent-style-name="Standard">
      <style:paragraph-properties fo:margin-left="1.7cm" fo:margin-right="0cm" fo:text-indent="-1.799cm" style:auto-text-indent="false"/>
      <style:text-properties officeooo:rsid="00190eea" officeooo:paragraph-rsid="001c80fb"/>
    </style:style>
    <style:style style:name="P29" style:family="paragraph" style:parent-style-name="Text_20_body">
      <style:text-properties officeooo:rsid="001b9098" officeooo:paragraph-rsid="0028896e"/>
    </style:style>
    <style:style style:name="P30" style:family="paragraph" style:parent-style-name="Text_20_body">
      <style:text-properties officeooo:rsid="001b9098" officeooo:paragraph-rsid="002b105e"/>
    </style:style>
    <style:style style:name="P31" style:family="paragraph" style:parent-style-name="Text_20_body">
      <style:text-properties officeooo:rsid="001b9098" officeooo:paragraph-rsid="00327212"/>
    </style:style>
    <style:style style:name="P32" style:family="paragraph" style:parent-style-name="Text_20_body">
      <style:text-properties officeooo:paragraph-rsid="0028896e"/>
    </style:style>
    <style:style style:name="P33" style:family="paragraph" style:parent-style-name="Text_20_body">
      <style:paragraph-properties fo:text-align="start" style:justify-single-word="false"/>
      <style:text-properties officeooo:paragraph-rsid="002b74c8"/>
    </style:style>
    <style:style style:name="P34" style:family="paragraph" style:parent-style-name="Text_20_body">
      <style:text-properties officeooo:paragraph-rsid="002b105e"/>
    </style:style>
    <style:style style:name="P35" style:family="paragraph" style:parent-style-name="Text_20_body">
      <style:text-properties officeooo:rsid="002d2953" officeooo:paragraph-rsid="002d2953"/>
    </style:style>
    <style:style style:name="P36" style:family="paragraph" style:parent-style-name="Text_20_body">
      <style:text-properties officeooo:rsid="002d2953" officeooo:paragraph-rsid="002db040"/>
    </style:style>
    <style:style style:name="P37" style:family="paragraph" style:parent-style-name="Text_20_body">
      <style:text-properties officeooo:paragraph-rsid="002d2953"/>
    </style:style>
    <style:style style:name="P38" style:family="paragraph" style:parent-style-name="Text_20_body" style:master-page-name="">
      <style:paragraph-properties fo:margin-left="2.799cm" fo:margin-right="0cm" fo:margin-top="0cm" fo:margin-bottom="0.247cm" style:contextual-spacing="false" fo:line-height="120%" fo:text-indent="0cm" style:auto-text-indent="false" style:page-number="auto"/>
      <style:text-properties officeooo:rsid="001b9098" officeooo:paragraph-rsid="0028896e"/>
    </style:style>
    <style:style style:name="P39" style:family="paragraph" style:parent-style-name="Text_20_body" style:master-page-name="">
      <style:paragraph-properties fo:margin-left="2.799cm" fo:margin-right="0cm" fo:margin-top="0cm" fo:margin-bottom="0.247cm" style:contextual-spacing="false" fo:line-height="120%" fo:text-indent="0cm" style:auto-text-indent="false" style:page-number="auto"/>
      <style:text-properties officeooo:rsid="001b9098" officeooo:paragraph-rsid="00327212"/>
    </style:style>
    <style:style style:name="P40" style:family="paragraph" style:parent-style-name="Text_20_body">
      <style:paragraph-properties fo:margin-left="2.799cm" fo:margin-right="0cm" fo:margin-top="0cm" fo:margin-bottom="0.247cm" style:contextual-spacing="false" fo:line-height="120%" fo:text-indent="0cm" style:auto-text-indent="false"/>
      <style:text-properties officeooo:rsid="001b9098" officeooo:paragraph-rsid="0028896e"/>
    </style:style>
    <style:style style:name="P41" style:family="paragraph" style:parent-style-name="Text_20_body">
      <style:paragraph-properties fo:padding="0.049cm" fo:border="0.06pt solid #000000" style:shadow="none">
        <style:tab-stops/>
      </style:paragraph-properties>
      <style:text-properties officeooo:paragraph-rsid="002999c0"/>
    </style:style>
    <style:style style:name="P42" style:family="paragraph" style:parent-style-name="Text_20_body">
      <style:paragraph-properties fo:padding="0.049cm" fo:border="0.06pt solid #000000" style:shadow="none">
        <style:tab-stops/>
      </style:paragraph-properties>
      <style:text-properties officeooo:paragraph-rsid="002f5076"/>
    </style:style>
    <style:style style:name="P43" style:family="paragraph" style:parent-style-name="Standard" style:list-style-name="L4">
      <style:text-properties officeooo:rsid="00164983" officeooo:paragraph-rsid="00164983"/>
    </style:style>
    <style:style style:name="P44" style:family="paragraph" style:parent-style-name="Standard" style:list-style-name="L4">
      <style:text-properties officeooo:rsid="00178724" officeooo:paragraph-rsid="00164983"/>
    </style:style>
    <style:style style:name="P45" style:family="paragraph" style:parent-style-name="Standard" style:list-style-name="L4">
      <style:text-properties officeooo:rsid="00178724" officeooo:paragraph-rsid="00178724"/>
    </style:style>
    <style:style style:name="P46" style:family="paragraph" style:parent-style-name="Standard" style:list-style-name="L5">
      <style:text-properties officeooo:rsid="00178724" officeooo:paragraph-rsid="00178724"/>
    </style:style>
    <style:style style:name="P47" style:family="paragraph" style:parent-style-name="Standard" style:list-style-name="L6">
      <style:text-properties officeooo:rsid="00178724" officeooo:paragraph-rsid="00178724"/>
    </style:style>
    <style:style style:name="P48" style:family="paragraph" style:parent-style-name="Standard" style:list-style-name="L6">
      <style:text-properties officeooo:rsid="00190eea" officeooo:paragraph-rsid="00190eea"/>
    </style:style>
    <style:style style:name="P49" style:family="paragraph" style:parent-style-name="Standard" style:list-style-name="L7">
      <style:text-properties officeooo:rsid="00197286" officeooo:paragraph-rsid="00197286"/>
    </style:style>
    <style:style style:name="P50" style:family="paragraph" style:parent-style-name="Standard" style:list-style-name="L7">
      <style:text-properties officeooo:rsid="00197286" officeooo:paragraph-rsid="001c80fb"/>
    </style:style>
    <style:style style:name="P51" style:family="paragraph" style:parent-style-name="Standard" style:list-style-name="L7">
      <style:text-properties officeooo:rsid="001c80fb" officeooo:paragraph-rsid="001c80fb"/>
    </style:style>
    <style:style style:name="P52" style:family="paragraph" style:parent-style-name="Standard">
      <style:text-properties officeooo:rsid="002db040" officeooo:paragraph-rsid="002f5076"/>
    </style:style>
    <style:style style:name="P53" style:family="paragraph" style:parent-style-name="Standard">
      <style:text-properties officeooo:rsid="0033fbfd" officeooo:paragraph-rsid="0037417a"/>
    </style:style>
    <style:style style:name="P54" style:family="paragraph" style:parent-style-name="Text_20_body">
      <style:text-properties officeooo:paragraph-rsid="001b9098"/>
    </style:style>
    <style:style style:name="P55" style:family="paragraph" style:parent-style-name="Text_20_body">
      <style:text-properties officeooo:rsid="003b7419" officeooo:paragraph-rsid="003b7419"/>
    </style:style>
    <style:style style:name="P56" style:family="paragraph" style:parent-style-name="Text_20_body">
      <style:text-properties officeooo:paragraph-rsid="00327212"/>
    </style:style>
    <style:style style:name="P57" style:family="paragraph" style:parent-style-name="Text_20_body">
      <style:text-properties officeooo:rsid="003c0b83" officeooo:paragraph-rsid="003d4372"/>
    </style:style>
    <style:style style:name="P58" style:family="paragraph" style:parent-style-name="Text_20_body">
      <style:text-properties officeooo:rsid="003e2730" officeooo:paragraph-rsid="003e2730"/>
    </style:style>
    <style:style style:name="P59" style:family="paragraph" style:parent-style-name="Text_20_body">
      <style:text-properties officeooo:rsid="003e2730" officeooo:paragraph-rsid="003f06d5"/>
    </style:style>
    <style:style style:name="P60" style:family="paragraph" style:parent-style-name="Text_20_body">
      <style:text-properties officeooo:paragraph-rsid="003e2730"/>
    </style:style>
    <style:style style:name="P61" style:family="paragraph" style:parent-style-name="Text_20_body">
      <style:text-properties officeooo:rsid="0033fbfd" officeooo:paragraph-rsid="003f06d5"/>
    </style:style>
    <style:style style:name="P62" style:family="paragraph" style:parent-style-name="Text_20_body">
      <style:text-properties officeooo:paragraph-rsid="003f06d5"/>
    </style:style>
    <style:style style:name="P63" style:family="paragraph" style:parent-style-name="Text_20_body">
      <style:text-properties officeooo:paragraph-rsid="00434607"/>
    </style:style>
    <style:style style:name="P64" style:family="paragraph" style:parent-style-name="Text_20_body" style:master-page-name="">
      <style:paragraph-properties fo:margin-left="2.3cm" fo:margin-right="0cm" fo:margin-top="0cm" fo:margin-bottom="0.247cm" style:contextual-spacing="false" fo:line-height="120%" fo:text-indent="-1cm" style:auto-text-indent="false" style:page-number="auto"/>
      <style:text-properties officeooo:rsid="003e2730" officeooo:paragraph-rsid="003f06d5"/>
    </style:style>
    <style:style style:name="P65" style:family="paragraph" style:parent-style-name="Heading_20_1">
      <style:text-properties officeooo:paragraph-rsid="0028896e"/>
    </style:style>
    <style:style style:name="P66" style:family="paragraph" style:parent-style-name="Heading_20_1">
      <style:text-properties fo:font-weight="bold" style:font-weight-asian="bold" style:font-weight-complex="bold"/>
    </style:style>
    <style:style style:name="P67" style:family="paragraph" style:parent-style-name="Heading_20_1">
      <style:paragraph-properties fo:break-before="page"/>
      <style:text-properties officeooo:paragraph-rsid="0028896e"/>
    </style:style>
    <style:style style:name="P68" style:family="paragraph">
      <style:paragraph-properties fo:margin-left="1.251cm" fo:margin-right="0cm" fo:text-indent="0cm"/>
    </style:style>
    <style:style style:name="P69" style:family="paragraph">
      <style:paragraph-properties fo:margin-left="1.251cm" fo:margin-right="0cm" fo:text-indent="0cm"/>
      <style:text-properties fo:font-size="12pt"/>
    </style:style>
    <style:style style:name="T1" style:family="text">
      <style:text-properties officeooo:rsid="00178724"/>
    </style:style>
    <style:style style:name="T2" style:family="text">
      <style:text-properties officeooo:rsid="00190eea"/>
    </style:style>
    <style:style style:name="T3" style:family="text">
      <style:text-properties officeooo:rsid="001973da"/>
    </style:style>
    <style:style style:name="T4" style:family="text">
      <style:text-properties officeooo:rsid="0019a87e"/>
    </style:style>
    <style:style style:name="T5" style:family="text">
      <style:text-properties officeooo:rsid="001afd9c"/>
    </style:style>
    <style:style style:name="T6" style:family="text">
      <style:text-properties officeooo:rsid="001b9098"/>
    </style:style>
    <style:style style:name="T7" style:family="text">
      <style:text-properties fo:font-weight="bold"/>
    </style:style>
    <style:style style:name="T8" style:family="text">
      <style:text-properties fo:font-weight="bold" style:font-weight-asian="bold" style:font-weight-complex="bold"/>
    </style:style>
    <style:style style:name="T9" style:family="text">
      <style:text-properties fo:font-weight="bold" officeooo:rsid="002b105e" style:font-weight-asian="bold" style:font-weight-complex="bold"/>
    </style:style>
    <style:style style:name="T10" style:family="text">
      <style:text-properties fo:font-weight="bold" officeooo:rsid="002b89ce" style:font-weight-asian="bold" style:font-weight-complex="bold"/>
    </style:style>
    <style:style style:name="T11" style:family="text">
      <style:text-properties fo:font-weight="bold" officeooo:rsid="002db040" style:font-weight-asian="bold" style:font-weight-complex="bold"/>
    </style:style>
    <style:style style:name="T12" style:family="text">
      <style:text-properties fo:font-weight="bold" officeooo:rsid="00205eb0" style:font-weight-asian="bold" style:font-weight-complex="bold"/>
    </style:style>
    <style:style style:name="T13" style:family="text">
      <style:text-properties fo:font-weight="bold" officeooo:rsid="002f5076" style:font-weight-asian="bold" style:font-weight-complex="bold"/>
    </style:style>
    <style:style style:name="T14" style:family="text">
      <style:text-properties fo:font-weight="bold" officeooo:rsid="002d2953" style:font-weight-asian="bold" style:font-weight-complex="bold"/>
    </style:style>
    <style:style style:name="T15" style:family="text">
      <style:text-properties fo:font-weight="bold" officeooo:rsid="00327212" style:font-weight-asian="bold" style:font-weight-complex="bold"/>
    </style:style>
    <style:style style:name="T16" style:family="text">
      <style:text-properties fo:font-weight="bold" officeooo:rsid="0037417a" style:font-weight-asian="bold" style:font-weight-complex="bold"/>
    </style:style>
    <style:style style:name="T17" style:family="text">
      <style:text-properties fo:font-weight="bold" officeooo:rsid="003a8c87" style:font-weight-asian="bold" style:font-weight-complex="bold"/>
    </style:style>
    <style:style style:name="T18" style:family="text">
      <style:text-properties fo:font-weight="bold" officeooo:rsid="003c0b83" style:font-weight-asian="bold" style:font-weight-complex="bold"/>
    </style:style>
    <style:style style:name="T19" style:family="text">
      <style:text-properties fo:font-weight="bold" officeooo:rsid="003e2730" style:font-weight-asian="bold" style:font-weight-complex="bold"/>
    </style:style>
    <style:style style:name="T20" style:family="text">
      <style:text-properties fo:font-weight="bold" officeooo:rsid="003f06d5" style:font-weight-asian="bold" style:font-weight-complex="bold"/>
    </style:style>
    <style:style style:name="T21" style:family="text">
      <style:text-properties fo:font-weight="bold" officeooo:rsid="00434607" style:font-weight-asian="bold" style:font-weight-complex="bold"/>
    </style:style>
    <style:style style:name="T22" style:family="text">
      <style:text-properties fo:font-weight="bold" officeooo:rsid="0028896e"/>
    </style:style>
    <style:style style:name="T23" style:family="text">
      <style:text-properties fo:font-weight="bold" officeooo:rsid="00327212"/>
    </style:style>
    <style:style style:name="T24" style:family="text">
      <style:text-properties fo:font-weight="bold" fo:background-color="#ffff00" loext:char-shading-value="0" style:font-weight-asian="bold" style:font-weight-complex="bold"/>
    </style:style>
    <style:style style:name="T25" style:family="text">
      <style:text-properties fo:font-weight="bold" officeooo:rsid="002f5076" fo:background-color="#ffff00" loext:char-shading-value="0" style:font-weight-asian="bold" style:font-weight-complex="bold"/>
    </style:style>
    <style:style style:name="T26" style:family="text">
      <style:text-properties fo:font-weight="bold" officeooo:rsid="001b9098" fo:background-color="#ffff00" loext:char-shading-value="0" style:font-weight-asian="bold" style:font-weight-complex="bold"/>
    </style:style>
    <style:style style:name="T27" style:family="text">
      <style:text-properties officeooo:rsid="001c80fb"/>
    </style:style>
    <style:style style:name="T28" style:family="text">
      <style:text-properties style:text-position="super 58%" officeooo:rsid="001c80fb"/>
    </style:style>
    <style:style style:name="T29" style:family="text">
      <style:text-properties officeooo:rsid="001ed780"/>
    </style:style>
    <style:style style:name="T30" style:family="text">
      <style:text-properties officeooo:rsid="002132c2"/>
    </style:style>
    <style:style style:name="T31" style:family="text">
      <style:text-properties officeooo:rsid="00266f41"/>
    </style:style>
    <style:style style:name="T32" style:family="text">
      <style:text-properties officeooo:rsid="0027f211"/>
    </style:style>
    <style:style style:name="T33" style:family="text">
      <style:text-properties officeooo:rsid="002b105e"/>
    </style:style>
    <style:style style:name="T34" style:family="text">
      <style:text-properties officeooo:rsid="002b89ce"/>
    </style:style>
    <style:style style:name="T35" style:family="text">
      <style:text-properties officeooo:rsid="002d2953"/>
    </style:style>
    <style:style style:name="T36" style:family="text">
      <style:text-properties fo:font-size="11pt" officeooo:rsid="002d2953" style:font-size-asian="11pt" style:font-size-complex="11pt"/>
    </style:style>
    <style:style style:name="T37" style:family="text">
      <style:text-properties fo:font-size="11pt" fo:font-weight="normal" officeooo:rsid="002d2953" style:font-size-asian="11pt" style:font-weight-asian="normal" style:font-size-complex="11pt" style:font-weight-complex="normal"/>
    </style:style>
    <style:style style:name="T38" style:family="text">
      <style:text-properties fo:font-size="11pt" fo:font-weight="normal" officeooo:rsid="002d2953" fo:background-color="transparent" loext:char-shading-value="0" style:font-size-asian="11pt" style:font-weight-asian="normal" style:font-size-complex="11pt" style:font-weight-complex="normal"/>
    </style:style>
    <style:style style:name="T39" style:family="text">
      <style:text-properties fo:font-size="11pt" fo:font-weight="bold" officeooo:rsid="002d2953" style:font-size-asian="11pt" style:font-weight-asian="bold" style:font-size-complex="11pt" style:font-weight-complex="bold"/>
    </style:style>
    <style:style style:name="T40" style:family="text">
      <style:text-properties fo:font-size="11pt" fo:font-weight="bold" officeooo:rsid="002db040" style:font-size-asian="11pt" style:font-weight-asian="bold" style:font-size-complex="11pt" style:font-weight-complex="bold"/>
    </style:style>
    <style:style style:name="T41" style:family="text">
      <style:text-properties fo:font-size="11pt" fo:font-weight="bold" officeooo:rsid="002d2953" fo:background-color="transparent" loext:char-shading-value="0" style:font-size-asian="11pt" style:font-weight-asian="bold" style:font-size-complex="11pt" style:font-weight-complex="bold"/>
    </style:style>
    <style:style style:name="T42" style:family="text">
      <style:text-properties fo:font-size="11pt" officeooo:rsid="002d2953" fo:background-color="transparent" loext:char-shading-value="0" style:font-size-asian="11pt" style:font-size-complex="11pt"/>
    </style:style>
    <style:style style:name="T43" style:family="text">
      <style:text-properties fo:font-weight="normal" style:font-weight-asian="normal" style:font-weight-complex="normal"/>
    </style:style>
    <style:style style:name="T44" style:family="text">
      <style:text-properties fo:font-weight="normal" officeooo:rsid="002db040" style:font-weight-asian="normal" style:font-weight-complex="normal"/>
    </style:style>
    <style:style style:name="T45" style:family="text">
      <style:text-properties fo:font-weight="normal" officeooo:rsid="003a8c87" style:font-weight-asian="normal" style:font-weight-complex="normal"/>
    </style:style>
    <style:style style:name="T46" style:family="text">
      <style:text-properties officeooo:rsid="002db040"/>
    </style:style>
    <style:style style:name="T47" style:family="text">
      <style:text-properties officeooo:rsid="002f5076"/>
    </style:style>
    <style:style style:name="T48" style:family="text">
      <style:text-properties officeooo:rsid="00327212"/>
    </style:style>
    <style:style style:name="T49" style:family="text">
      <style:text-properties officeooo:rsid="002999c0"/>
    </style:style>
    <style:style style:name="T50" style:family="text">
      <style:text-properties officeooo:rsid="0035d155"/>
    </style:style>
    <style:style style:name="T51" style:family="text">
      <style:text-properties officeooo:rsid="0037417a"/>
    </style:style>
    <style:style style:name="T52" style:family="text">
      <style:text-properties officeooo:rsid="0037417a" fo:background-color="#ffff00" loext:char-shading-value="0"/>
    </style:style>
    <style:style style:name="T53" style:family="text">
      <style:text-properties officeooo:rsid="0038adbd" fo:background-color="#ffff00" loext:char-shading-value="0"/>
    </style:style>
    <style:style style:name="T54" style:family="text">
      <style:text-properties officeooo:rsid="003a8c87"/>
    </style:style>
    <style:style style:name="T55" style:family="text">
      <style:text-properties style:font-name="Liberation Serif"/>
    </style:style>
    <style:style style:name="T56" style:family="text">
      <style:text-properties style:font-name="Liberation Serif" officeooo:rsid="003a8c87"/>
    </style:style>
    <style:style style:name="T57" style:family="text">
      <style:text-properties style:font-name="Liberation Serif" officeooo:rsid="002d2953"/>
    </style:style>
    <style:style style:name="T58" style:family="text">
      <style:text-properties officeooo:rsid="003b7419"/>
    </style:style>
    <style:style style:name="T59" style:family="text">
      <style:text-properties officeooo:rsid="003c0b83"/>
    </style:style>
    <style:style style:name="T60" style:family="text">
      <style:text-properties officeooo:rsid="003d4372"/>
    </style:style>
    <style:style style:name="T61" style:family="text">
      <style:text-properties officeooo:rsid="003e2730"/>
    </style:style>
    <style:style style:name="T62" style:family="text">
      <style:text-properties style:text-underline-style="solid" style:text-underline-width="auto" style:text-underline-color="font-color" fo:font-weight="bold" style:font-weight-asian="bold" style:font-weight-complex="bold"/>
    </style:style>
    <style:style style:name="T63" style:family="text">
      <style:text-properties style:text-underline-style="solid" style:text-underline-width="auto" style:text-underline-color="font-color" fo:font-weight="bold" officeooo:rsid="003e2730" style:font-weight-asian="bold" style:font-weight-complex="bold"/>
    </style:style>
    <style:style style:name="T64" style:family="text">
      <style:text-properties style:text-underline-style="solid" style:text-underline-width="auto" style:text-underline-color="font-color" fo:font-weight="bold" officeooo:rsid="001b9098" style:font-weight-asian="bold" style:font-weight-complex="bold"/>
    </style:style>
    <style:style style:name="T65" style:family="text">
      <style:text-properties officeooo:rsid="003f06d5"/>
    </style:style>
    <style:style style:name="T66" style:family="text">
      <style:text-properties officeooo:rsid="00434607"/>
    </style:style>
    <style:style style:name="T67" style:family="text">
      <style:text-properties fo:font-size="12pt"/>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2">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3">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style:style style:name="gr1" style:family="graphic">
      <style:graphic-properties draw:stroke="dash" draw:stroke-dash="Ultrafine_20_Dashed" svg:stroke-color="#000000" draw:fill="none" draw:fill-color="#ffffff" fo:min-height="0.953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Audacity</text:h>
      <text:p text:style-name="P1">L'émission est enregistr<text:span text:style-name="T30">ée</text:span> avec le logiciel Audacity depuis le studio de la radio, la carte de son de l'ordinateur enregistre l'émission depuis le « tunner » (récepteur radio) du studio. C'est le son qui sort de chaque poste radio branché sur 104.5 ou 97.7 Depuis Audacity, l'émission est exporté au format non compressé « .wav », <text:span text:style-name="T1">elle pèse entre </text:span>2 à 3 Go <text:span text:style-name="T1">(prévoir une clef USB d'au moins 3 Go).</text:span></text:p>
      <text:p text:style-name="P1"/>
      <text:list xml:id="list3277784762271047519" text:style-name="L4">
        <text:list-item>
          <text:p text:style-name="P43">Copier fichier sur disque dur <text:s/>-&gt; PREVOIR 10 Go d'ESPACE LIBRE SUR VOTRE ORDI</text:p>
        </text:list-item>
        <text:list-item>
          <text:p text:style-name="P43">Ouvrir le fichier avec Audacity</text:p>
        </text:list-item>
        <text:list-item>
          <text:p text:style-name="P44">Effacer l'avant et l'après émission (la musique de la playlist de Radio Coteaux)</text:p>
        </text:list-item>
        <text:list-item>
          <text:p text:style-name="P45">Éventuellement remplacer le jingle de début et de fin (si la musique est trop présente) : « Edition/Copier puis Coller »</text:p>
        </text:list-item>
        <text:list-item>
          <text:p text:style-name="P45">Monter le niveau du volume au maximum : Menu « Effets/Amplification »</text:p>
        </text:list-item>
        <text:list-item>
          <text:p text:style-name="P45">Enregistrer l'émission au format Audacity ; « .aup » « Fichier enregistrer le projet ». (Sauvegarder régulièrement et surtout après chaque grosse opération comme par exemple, l'amplification.)</text:p>
        </text:list-item>
      </text:list>
      <text:p text:style-name="P2"/>
      <text:p text:style-name="P2"><text:span text:style-name="T8">Fignolage :</text:span> </text:p>
      <text:list xml:id="list6515946664445924421" text:style-name="L5">
        <text:list-item>
          <text:p text:style-name="P46">enlever hésitation, eeee, tic de langage si trop récurant et gène propos: « du coup » , « c'est clair »…</text:p>
        </text:list-item>
        <text:list-item>
          <text:p text:style-name="P46"><draw:frame text:anchor-type="paragraph" draw:z-index="1" draw:style-name="gr1" draw:text-style-name="P69" svg:width="10.655cm" svg:height="1.463cm" svg:x="8.41cm" svg:y="0.917cm"><draw:text-box><text:p text:style-name="P68"><text:span text:style-name="T67">Ctrl + molette : Zoom avant et arrière</text:span></text:p><text:p text:style-name="P68"><text:span text:style-name="T67">Maj + molette : Navigation de droite à gauche</text:span></text:p><text:p text:style-name="P68"><text:span text:style-name="T67">P pause</text:span><text:span text:style-name="T67"><text:tab/></text:span><text:span text:style-name="T67">Espace : Stop</text:span></text:p></draw:text-box></draw:frame> éventuellement ajouter « début Jingle » de transition et Jingle pour marquer les différentes partie de l'émission</text:p>
        </text:list-item>
        <text:list-item>
          <text:p text:style-name="P46">…</text:p>
        </text:list-item>
      </text:list>
      <text:p text:style-name="P2"/>
      <text:p text:style-name="P5">Exportation :</text:p>
      <text:list xml:id="list7236270207061167650" text:style-name="L6">
        <text:list-item>
          <text:p text:style-name="P47">Menu « Fichier/ Exporter... » Choisir le format (en bas à droite) « Fichier MP3 » puis cliquer sur « Orions » et choisir « Qualité 128 ou 320 kpbs »</text:p>
          <text:list>
            <text:list-item>
              <text:p text:style-name="P48">En 128 <text:span text:style-name="T1">kpbs </text:span>pour le site web (streeming, téléchargement et podcast)</text:p>
            </text:list-item>
            <text:list-item>
              <text:p text:style-name="P48">En 320 <text:span text:style-name="T1">kpbs </text:span>pour les rediffusion radio (ajouter » _320 » à la fin du nom de fichier </text:p>
            </text:list-item>
          </text:list>
        </text:list-item>
      </text:list>
      <text:p text:style-name="P18">Renseigner <text:span text:style-name="T29">correctement</text:span> les Métadonnées (charger le modèle)</text:p>
      <text:p text:style-name="P3"/>
      <text:p text:style-name="P3">VEC<text:span text:style-name="T4">9</text:span>7_5oct2017_FemmesDePapier_LaSauge.mp3 pour internet</text:p>
      <text:p text:style-name="P3">VEC<text:span text:style-name="T4">9</text:span>7_5oct2017_FemmesDePapier_LaSauge_320.mp3 pour les rediffusions sur les ondes</text:p>
      <text:p text:style-name="P3"/>
      <text:p text:style-name="P27"><text:span text:style-name="T27">RISQUE DE BUG : </text:span>Périphérique de sortie choisir votre carte son (à coté de l'icône haut-parleur) </text:p>
      <text:p text:style-name="P28"><text:tab/><text:tab/><text:tab/>NE PAS LAISSER « default »</text:p>
      <text:p text:style-name="P3"/>
      <text:p text:style-name="P4">Menu « Effets » <text:span text:style-name="T31">Voici les effets les plus utiles</text:span></text:p>
      <text:p text:style-name="P13">Amplification</text:p>
      <text:p text:style-name="P17">Compression (pour les enregistrements d'interview avec l'enregistreur portatif (Zoom H2) ou les messages du répondeur) <text:s/><text:span text:style-name="T32">voici les paramètres à entrer pour débuter efficacement </text:span></text:p>
      <text:p text:style-name="P13">Fondre en ouverture</text:p>
      <text:p text:style-name="P13">Fondre en fermeture</text:p>
      <text:p text:style-name="P13">Réduction du bruit</text:p>
      <text:p text:style-name="P15">Menu « Générer »</text:p>
      <text:p text:style-name="P14">Silence</text:p>
      <text:p text:style-name="P13"/>
      <text:p text:style-name="P24">Message du répondeur : Format wav, Mono, 8000 kpbs</text:p>
      <text:list xml:id="list4854306982061263078" text:style-name="L7">
        <text:list-item>
          <text:p text:style-name="P49">Ouvrir le message avec Audacity</text:p>
          <text:list>
            <text:list-item>
              <text:p text:style-name="P49">Amplification ou Compression</text:p>
            </text:list-item>
            <text:list-item>
              <text:p text:style-name="P49">Fignolage : enlever blanc / hésitation… → Rendre le message « dynamique »</text:p>
            </text:list-item>
          </text:list>
        </text:list-item>
        <text:list-item>
          <text:p text:style-name="P49">Ouvrir le fichier « sonnerie et racrochage 44000 »</text:p>
        </text:list-item>
        <text:list-item>
          <text:p text:style-name="P49">Copier le message <text:span text:style-name="T27">(1</text:span><text:span text:style-name="T28">er</text:span><text:span text:style-name="T27"> fichier ) </text:span>entre la sonnerie et le raccrochage <text:span text:style-name="T27">du 2ème fichier</text:span></text:p>
        </text:list-item>
        <text:list-item>
          <text:p text:style-name="P51">Pour avoir la stéréo</text:p>
          <text:list>
            <text:list-item>
              <text:p text:style-name="P50">« Edition/ Dupliquer »</text:p>
            </text:list-item>
            <text:list-item>
              <text:p text:style-name="P49">Au n<text:span text:style-name="T27">i</text:span>veau de la première piste </text:p>
            </text:list-item>
          </text:list>
        </text:list-item>
        <text:list-item>
          <text:p text:style-name="P49"><text:tab/>Cliquer sur le « Triangle noir » à gauche du nom de la piste puis « joindre en piste stéréo »</text:p>
        </text:list-item>
        <text:list-item>
          <text:p text:style-name="P49">« Fihier/Exporter... » Format mp3 « Options » -&gt;128kpbs </text:p>
        </text:list-item>
      </text:list>
      <text:h text:style-name="Heading_20_1" text:outline-level="1"><draw:frame draw:style-name="fr1" draw:name="Image1" text:anchor-type="paragraph" svg:x="9.239cm" svg:y="-0.783cm" svg:width="10.499cm" svg:height="11.682cm" draw:z-index="0"><draw:image xlink:href="Pictures/1000000000000224000001D418401FDA.jpg" xlink:type="simple" xlink:show="embed" xlink:actuate="onLoad"/></draw:frame><text:soft-page-break/>Fillezilla</text:h>
      <text:p text:style-name="P25"><text:a xlink:type="simple" xlink:href="ftp://ftp.vivreencomminges.org/">ftp.vivreencomminges.org</text:a></text:p>
      <text:p text:style-name="P25">Identifiant : vivreenc-<text:span text:style-name="T31">pif</text:span></text:p>
      <text:p text:style-name="P25">mot de passe : <text:span text:style-name="T32">MotDePasseIntrouvable9</text:span></text:p>
      <text:p text:style-name="P25"/>
      <text:p text:style-name="P19">Mettre les fichiers sur le serveur <text:span text:style-name="T3">dans le dossier RADIO/emissions</text:span></text:p>
      <text:p text:style-name="P20">et les chroniques dans les dossiers correspondants :</text:p>
      <text:p text:style-name="P20"><text:tab/>/agenda</text:p>
      <text:p text:style-name="P20"><text:tab/>/betisier</text:p>
      <text:p text:style-name="P20"><text:tab/>/chroniques</text:p>
      <text:p text:style-name="P20"><text:tab/><text:tab/>/FannyRoz</text:p>
      <text:p text:style-name="P20"><text:tab/><text:tab/>/MusiqueChritophe</text:p>
      <text:p text:style-name="P20"><text:tab/><text:tab/>/Plantes</text:p>
      <text:p text:style-name="P20"><text:tab/>/repondeur</text:p>
      <text:p text:style-name="P20"><text:tab/>/reportage</text:p>
      <text:p text:style-name="P20"><text:tab/>/pif</text:p>
      <text:p text:style-name="P20"><text:tab/>/natacha</text:p>
      <text:p text:style-name="P20"><text:tab/>/emissions</text:p>
      <text:p text:style-name="P20"><text:tab/>/Jingles/</text:p>
      <text:p text:style-name="P20"/>
      <text:p text:style-name="P20"/>
      <text:p text:style-name="P20">Les fichiers sont accessibles à l'adresse :</text:p>
      <text:p text:style-name="P23">http://www.vivreencomminges.org/radio/</text:p>
      <text:p text:style-name="P20"><text:tab/><text:tab/></text:p>
      <text:h text:style-name="Heading_20_1" text:outline-level="1">Envoyer un courriel au<text:span text:style-name="T5">x</text:span> radio<text:span text:style-name="T5">s</text:span> avec l'adresse du fichier </text:h>
      <text:p text:style-name="P21"/>
      <text:p text:style-name="P22"><text:span text:style-name="T5">http://www.vivreencomminges.org/radio/emissions/VEC</text:span>9<text:span text:style-name="T2">7_5oct2017_FemmesDePapier_LaSauge_320.mp3</text:span></text:p>
      <text:p text:style-name="P23">envoyer aussi à <text:a xlink:type="simple" xlink:href="mailto:grouperadio@vivreencomminges.org">grouperadio@vivreencomminges.org</text:a></text:p>
      <text:p text:style-name="P23">Prendre le modèle du dernier envoie </text:p>
      <text:p text:style-name="P23"><text:tab/>adresse du fichier</text:p>
      <text:p text:style-name="P23"><text:tab/>durée, format date</text:p>
      <text:p text:style-name="P23"><text:tab/><text:span text:style-name="T31">Rediffusions</text:span> prévues</text:p>
      <text:p text:style-name="P23"><text:tab/>Sommaire</text:p>
      <text:p text:style-name="P23"><text:tab/>Participants à l'émission</text:p>
      <text:p text:style-name="P23"><text:tab/>Date prochaines émissions</text:p>
      <text:p text:style-name="P26">Confirmer la réception par téléphone</text:p>
      <text:h text:style-name="Heading_20_1" text:outline-level="1"><text:span text:style-name="T58">Insertion fichiers audio</text:span> <text:span text:style-name="T6">sur les pages web du site (SPIP)</text:span></text:h>
      <text:p text:style-name="P55">Dans SPIP <text:span text:style-name="T59">dans la modification d'un article</text:span>, <text:span text:style-name="T59">Dans le cadre « Ajouter une image ou un document » choisir « depuis » «</text:span><text:span text:style-name="T18"> Internet </text:span><text:span text:style-name="T59">». </text:span></text:p>
      <text:p text:style-name="P57">Indiquer l'adresse web des fichiers audios : <text:a xlink:type="simple" xlink:href="http://www.vivreencomminges.org/radio/emissions"><text:span text:style-name="T60">http://www.vivreencomminges.org/radio/emissions</text:span></text:a></text:p>
      <text:p text:style-name="P60"><text:span text:style-name="T63">Rubrique « Archives de L'agenda</text:span><text:span text:style-name="T61"> » avec </text:span></text:p>
      <text:p text:style-name="P60"><text:span text:style-name="T61"><text:tab/>Titre du type : </text:span><text:a xlink:type="simple" xlink:href="http://www.vivreencomminges.org/spip.php?page=evenement&amp;id_article=2754">[Vivre en Comminges] L’émission de radio #100 : Logiciel Libre / Fichage ADN</text:a></text:p>
      <text:p text:style-name="P58"><text:tab/>Dans le champ « descriptifs rapide » : RIEN<text:tab/></text:p>
      <text:p text:style-name="P58"><text:tab/>Dans le champ « texte » : Les lecteurs audios et les infos de l'émission</text:p>
      <text:p text:style-name="P58"><text:tab/>Les fichiers audios avec « titre et description »</text:p>
      <text:p text:style-name="P63"><text:span text:style-name="T21">Code SPIP pour insérer un lecteur (streeming) </text:span><text:span text:style-name="T66">: &lt;doc2664|player&gt; </text:span></text:p>
      <text:p text:style-name="P63"><text:span text:style-name="T21">Code SPIP pour insérer un lien de téléchargement </text:span><text:span text:style-name="T66"><text:s/>[Fichier mp3 à télécharger-&gt;http://www.vivreencomminges.org/radio/emissions/VEC100_2janvier2018_Chroniques_FichageADN.mp3]</text:span></text:p>
      <text:h text:style-name="P67" text:outline-level="1"><text:span text:style-name="T23">Le l</text:span><text:span text:style-name="T22">ogiciel </text:span><text:span text:style-name="T7">SPIP</text:span> <text:span text:style-name="T48">qui gère le site web de vivreencomminges.org</text:span></text:h>
      <text:p text:style-name="P33"><text:a xlink:type="simple" xlink:href="https://fr.wikipedia.org/wiki/Logiciel_libre">logiciel libre</text:a> <text:s/>de <text:a xlink:type="simple" xlink:href="https://fr.wikipedia.org/wiki/Système_de_gestion_de_contenu">systèmes de gestion de contenu</text:a>, CMS (Content management system)</text:p>
      <text:p text:style-name="P32">SPIP est un acronyme signifiant « Système de publication pour l'Internet » ; le dernier « P » est laissé à la libre interprétation de chacun et est souvent traduit par « partagé » ou « participatif », dans la mesure où ce logiciel permet surtout d'éditer collectivement un site. </text:p>
      <text:p text:style-name="P34">SPIP est un logiciel écrit en <text:a xlink:type="simple" xlink:href="https://fr.wikipedia.org/wiki/PHP">PHP</text:a> qui s'appuie sur la <text:a xlink:type="simple" xlink:href="https://fr.wikipedia.org/wiki/Base_de_données">base de données</text:a> <text:a xlink:type="simple" xlink:href="https://fr.wikipedia.org/wiki/MySQL">MySQL</text:a>. Les pages du site sont générées « à la volée » : les contenus sont stockés dans la base de données et sont mis en forme au moyen de « squelettes » de présentation. Ces squelettes permettent de produire les fonctionnalités qu'on peut attendre d'un site Internet moderne grâce à un <text:a xlink:type="simple" xlink:href="https://fr.wikipedia.org/wiki/Langage_de_balisage_léger">langage de balisage léger</text:a> qui mêle le HTML à un ensemble de « boucles », de « balises » et de « filtres ». <text:s/><text:a xlink:type="simple" xlink:href="https://www.spip.net/"><text:span text:style-name="T49">https://www.spip.net</text:span></text:a></text:p>
      <text:p text:style-name="P32">SPIP est un système de publication pour l’Internet qui s’attache particulièrement au fonctionnement collectif, au multilinguisme et à la facilité d’emploi. C’est un logiciel libre, distribué sous la licence GNU/GPL. Il peut ainsi être utilisé pour tout site Internet, qu’il soit associatif ou institutionnel, personnel ou marchand.</text:p>
      <text:p text:style-name="Text_20_body">SPIP est développé (programmé, documenté, traduit, etc.) et utilisé par une communauté de personnes que chacun·e est invité·e à rejoindre (ou simplement à contacter) sur différents sites Web, listes de discussion par email et rencontres (les fameux « Apéros-SPIP »). </text:p>
      <text:p text:style-name="Text_20_body">Le programme est né en 2001 d’une initiative du minirézo, un collectif défendant le Web indépendant et la liberté d’expression sur Internet. Il est actuellement utilisé sur des dizaines de milliers de sites très divers. </text:p>
      <text:p text:style-name="P41">Les utilisateurs peuvent s'identifier sur le site public. Ils disposent alors de droits d'édition différents selon qu'ils ont le statut d'« administrateurs », de « rédacteurs » ou de « visiteurs ».</text:p>
      <text:p text:style-name="P41">Les « administrateurs » et les « rédacteurs » ont accès à l'espace de rédaction du site. Les « visiteurs » peuvent s'identifier sur le site public lorsque c'est nécessaire : <text:span text:style-name="T48">commentaires</text:span>.</text:p>
      <text:p text:style-name="P42"><text:span text:style-name="T33">Le site de Vivre en Comminges utilise </text:span><text:span text:style-name="T9">le squelette : Sarka </text:span><text:span text:style-name="T15">(agencement en trois colonnes, mise en page agenda,...)</text:span><text:span text:style-name="T33"> <text:s/></text:span><text:a xlink:type="simple" xlink:href="http://www.sarka-spip.net/">sarka-spip.net</text:a> . <text:span text:style-name="T34">L</text:span>e<text:span text:style-name="T8"> thème utilisé </text:span><text:span text:style-name="T10">est </text:span><text:span text:style-name="T8">Sarka-SPIP Ecology </text:span><text:span text:style-name="T15">(couleurs et icônes)</text:span></text:p>
      <text:h text:style-name="P65" text:outline-level="1">Téléchargement / podcast / streeming de l'émission <text:span text:style-name="T6">sur le web</text:span></text:h>
      <text:p text:style-name="P29">Il y deux pages correspondants aux émissions <text:s/>sur le site web</text:p>
      <text:p text:style-name="P32"><text:span text:style-name="T6"><text:tab/>Menu « AGENDA/</text:span><text:a xlink:type="simple" xlink:href="http://www.vivreencomminges.org/spip.php?page=agenda&amp;id_rubrique=12&amp;annee=2017&amp;mois=10">Archives de l’Agenda</text:a><text:span text:style-name="T6"> »</text:span></text:p>
      <text:p text:style-name="P38">aussi accessible depuis la <text:span text:style-name="T8">page d'accueil </text:span>et sur chaque page <text:span text:style-name="T8">dans la colonne de droite</text:span> dans le Calandrier-Agenda et dans les « derniers articles »</text:p>
      <text:p text:style-name="P40"><text:span text:style-name="T24">C'est la « </text:span><text:span text:style-name="T25">vrai » </text:span><text:span text:style-name="T24">page</text:span> avec la description de l'émission, les rubriques en écoute, les contacts... </text:p>
      <text:p text:style-name="P32"><text:span text:style-name="T6"><text:tab/>Menu </text:span><text:a xlink:type="simple" xlink:href="http://www.vivreencomminges.org/-emissions-.html">ECOUTER NOS EMISSIONS RADIO !</text:a>&gt; <text:a xlink:type="simple" xlink:href="http://www.vivreencomminges.org/-Annee-2017-.html">Année 2017</text:a></text:p>
      <text:p text:style-name="P56"><text:tab/><text:tab/><text:span text:style-name="T6">quand on clique dessus, cette page renvoie vers la première (c</text:span><text:span text:style-name="T26">'est une page de redirection</text:span><text:span text:style-name="T6">) mais elle nous sert aussi <text:s/>à joindre le lien vers le fichier qui servira au podcast. Pendant la modification de l'article Le champ </text:span>Texte<text:span text:style-name="Emphasis"> <text:s/></text:span><text:span text:style-name="Emphasis"><text:span text:style-name="T58">est inutilisée.</text:span></text:span></text:p>
      <text:p text:style-name="P39"><text:span text:style-name="T48">Nous la trouvons dans le menu déroulant de la colonne de gauche </text:span>et dans les « derniers articles » <text:span text:style-name="T48">du haut de la colonne de droite, et également en page d'accueil sous le premier article.</text:span></text:p>
      <text:p text:style-name="P31"><text:tab/><text:tab/>Dans le champ « Redirection » indiquez l'adresse publique complète de la page de l'émission. E ajouter à ce message « un document » correspondant à l'adresse web du fichier audio de l'émission complète (128)</text:p>
      <text:p text:style-name="P30"><text:span text:style-name="T8"><text:tab/><text:tab/></text:span><text:span text:style-name="T12">indiquer un résumé qui sera lié au podcast </text:span><text:span text:style-name="T13">et aussi dans les auteurs, les présents à l'émission notamment ceux qui ont des chroniques et ont développé un sujet</text:span></text:p>
      <text:h text:style-name="Heading_20_1" text:outline-level="1"><text:soft-page-break/>Les raccourcis typographiques simples de SPIP</text:h>
      <text:p text:style-name="P35">Paragraphe laisser une ou plus <text:s/>ligne vide (si juste à la ligne, même paragraphe)</text:p>
      <text:p text:style-name="P36"><text:span text:style-name="Teletype">{{{Un titre de partie </text:span><text:span text:style-name="Teletype"><text:span text:style-name="T54">ou sous Titre</text:span></text:span><text:span text:style-name="Teletype">}}} <text:s text:c="3"/>{en italique} <text:s text:c="4"/>{{en gras}} </text:span></text:p>
      <text:p text:style-name="P37"><text:span text:style-name="Teletype"><text:span text:style-name="T35">---- <text:s text:c="2"/></text:span></text:span><text:span text:style-name="Strong_20_Emphasis">Trait de séparation horizontal</text:span></text:p>
      <text:p text:style-name="P37"><text:span text:style-name="Teletype"><text:span text:style-name="T14">liens </text:span></text:span><text:span text:style-name="Strong_20_Emphasis"><text:span text:style-name="T8">hypertextes</text:span></text:span><text:span text:style-name="Strong_20_Emphasis"> : </text:span><text:span text:style-name="Teletype"><text:span text:style-name="T35">[Le site de Minirezo-&gt;</text:span></text:span><text:a xlink:type="simple" xlink:href="http://www.minirezo.net/"><text:span text:style-name="Teletype"><text:span text:style-name="T35">http://www.minirezo.net/</text:span></text:span></text:a><text:span text:style-name="Teletype"><text:span text:style-name="T35">]</text:span></text:span></text:p>
      <text:p text:style-name="P16"><text:span text:style-name="Teletype"><text:span text:style-name="T35">[-&gt;</text:span></text:span><text:a xlink:type="simple" xlink:href="https://annuel2.framapad.org/p/Mb8uymj9Ls"><text:span text:style-name="Teletype"><text:span text:style-name="T35">https://annuel2.framapad.org/p/Mb8uymj9Ls</text:span></text:span></text:a><text:span text:style-name="Teletype"><text:span text:style-name="T35">]</text:span></text:span></text:p>
      <text:p text:style-name="P37"><text:span text:style-name="Teletype"><text:span text:style-name="T14">Liens </text:span></text:span><text:span text:style-name="Teletype"><text:span text:style-name="T17">à l'intérieur du site </text:span></text:span><text:span text:style-name="Teletype"><text:span text:style-name="T14"> :</text:span></text:span><text:span text:style-name="Teletype"><text:span text:style-name="T35"> <text:s/></text:span></text:span></text:p>
      <text:p text:style-name="P16"><text:span text:style-name="Teletype"><text:span text:style-name="T55">[l'article-&gt;342] [l'article-&gt;art342] [l'article-&gt;article 342] [-&gt;art342</text:span></text:span><text:span text:style-name="Teletype"><text:span text:style-name="T56">](cette dernière façon permet d'afficher automatiquement le titre article)</text:span></text:span></text:p>
      <text:p text:style-name="P16"><text:span text:style-name="Teletype"><text:span text:style-name="T55">[la rubrique-&gt;rub12] </text:span></text:span><text:span text:style-name="Teletype"><text:span text:style-name="T57">[</text:span></text:span><text:span text:style-name="Teletype"><text:span text:style-name="T55">la rubrique-&gt;rubrique 12]</text:span></text:span></text:p>
      <text:p text:style-name="P16"><text:span text:style-name="Teletype"><text:span text:style-name="T55">[un auteur-&gt;aut13] ou [le même auteur-&gt;auteur13] [un mot </text:span></text:span><text:span text:style-name="Teletype"><text:span text:style-name="T57">clé</text:span></text:span><text:span text:style-name="Teletype"><text:span text:style-name="T55">-&gt;mot32] [un site syndiqué-&gt;site1] [un document joint-&gt;doc17] ou [le même document-&gt;document17] <text:line-break/>lien vers [une image-&gt;img13] ou [la même image-&gt;image13] </text:span></text:span></text:p>
      <text:p text:style-name="P12"><text:span text:style-name="Strong_20_Emphasis"><text:span text:style-name="T11">A</text:span></text:span><text:span text:style-name="Strong_20_Emphasis"><text:span text:style-name="T8">ncres nommées </text:span></text:span><text:span text:style-name="Strong_20_Emphasis"><text:span text:style-name="T43"><text:s/>[</text:span></text:span><text:span text:style-name="Strong_20_Emphasis"><text:span text:style-name="T45">biblio</text:span></text:span><text:span text:style-name="Strong_20_Emphasis"><text:span text:style-name="T43">&lt;-] <text:s text:c="3"/></text:span></text:span><text:span text:style-name="Strong_20_Emphasis"><text:span text:style-name="T11">lien à l’intérieur d'une même page</text:span></text:span><text:span text:style-name="Strong_20_Emphasis"><text:span text:style-name="T44"> </text:span></text:span><text:span text:style-name="Strong_20_Emphasis"><text:span text:style-name="T43"><text:s text:c="2"/></text:span></text:span><text:span text:style-name="Teletype"><text:span text:style-name="T43">[l'article-&gt;</text:span></text:span><text:span text:style-name="Teletype"><text:span text:style-name="T44">#</text:span></text:span><text:span text:style-name="Teletype"><text:span text:style-name="T45">biblio</text:span></text:span><text:span text:style-name="Teletype"><text:span text:style-name="T43">] </text:span></text:span><text:span text:style-name="Teletype"><text:span text:style-name="T17">ou sur une autre page du site</text:span></text:span><text:span text:style-name="Teletype"><text:span text:style-name="T45"> </text:span></text:span><text:span text:style-name="Strong_20_Emphasis"><text:span text:style-name="T45"><text:s/></text:span></text:span><text:span text:style-name="Teletype"><text:span text:style-name="T45">[-&gt;2765</text:span></text:span><text:span text:style-name="Teletype"><text:span text:style-name="T44">#</text:span></text:span><text:span text:style-name="Teletype"><text:span text:style-name="T45">biblio]</text:span></text:span></text:p>
      <text:p text:style-name="P9"/>
      <text:p text:style-name="P7"><text:span text:style-name="Teletype"><text:span text:style-name="T8">Une note</text:span></text:span><text:span text:style-name="Teletype">[[Voici un complément d'information en bas de page.]]</text:span></text:p>
      <text:p text:style-name="Standard"><text:span text:style-name="Teletype"><text:span text:style-name="T14">Encadrement</text:span></text:span><text:span text:style-name="Teletype"><text:span text:style-name="T35"> : </text:span></text:span><text:span text:style-name="Teletype">&lt;quote&gt;</text:span><text:span text:style-name="Teletype"><text:span text:style-name="T35">utiliser pour les contacts et adresses </text:span></text:span><text:span text:style-name="Teletype">&lt;/quote&gt;</text:span>.</text:p>
      <text:h text:style-name="Heading_20_2" text:outline-level="2"><text:span text:style-name="Strong_20_Emphasis"><text:span text:style-name="T43">Tableaux <text:s text:c="2"/></text:span></text:span><text:span text:style-name="Strong_20_Emphasis"><text:span text:style-name="T44">une ligne par ligne <text:s/>puis pour </text:span></text:span><text:span text:style-name="Strong_20_Emphasis"><text:span text:style-name="T43">« </text:span></text:span><text:span text:style-name="Strong_20_Emphasis"><text:span text:style-name="T44">| » : séparation des colonnes</text:span></text:span></text:h>
      <text:p text:style-name="P8"><text:span text:style-name="Strong_20_Emphasis"><text:span text:style-name="T38">| <text:s/></text:span></text:span><text:span text:style-name="Strong_20_Emphasis"><text:span text:style-name="T42"><text:s/>{{{</text:span></text:span><text:span text:style-name="Strong_20_Emphasis"><text:span text:style-name="T38">Réécouter l'émission sur cette page :</text:span></text:span><text:span text:style-name="Strong_20_Emphasis"><text:span text:style-name="T42">}}} </text:span></text:span><text:span text:style-name="Strong_20_Emphasis"><text:span text:style-name="T41">| {</text:span></text:span><text:span text:style-name="Strong_20_Emphasis"><text:span text:style-name="T42">{{</text:span></text:span><text:span text:style-name="Strong_20_Emphasis"><text:span text:style-name="T38">Télécharger l'émission : </text:span></text:span><text:span text:style-name="Strong_20_Emphasis"><text:span text:style-name="T42">}}} </text:span></text:span><text:span text:style-name="Strong_20_Emphasis"><text:span text:style-name="T41"><text:s/>|</text:span></text:span></text:p>
      <text:p text:style-name="P8"><text:span text:style-name="Strong_20_Emphasis"><text:span text:style-name="T41">|</text:span></text:span><text:span text:style-name="Strong_20_Emphasis"><text:span text:style-name="T42"> <text:s text:c="2"/></text:span></text:span><text:span text:style-name="Strong_20_Emphasis"><text:span text:style-name="T36">{{</text:span></text:span><text:span text:style-name="Strong_20_Emphasis"><text:span text:style-name="T37">L'émission entière :</text:span></text:span><text:span text:style-name="Strong_20_Emphasis"><text:span text:style-name="T36">}}</text:span></text:span><text:span text:style-name="Strong_20_Emphasis"><text:span text:style-name="T39">|&lt;| <text:s text:c="4"/></text:span></text:span><text:span text:style-name="Strong_20_Emphasis"><text:span text:style-name="T40">(fusion de deux cellules de deux colonnes)</text:span></text:span></text:p>
      <text:p text:style-name="P8"><text:span text:style-name="Strong_20_Emphasis"><text:span text:style-name="T36">| </text:span></text:span><text:span text:style-name="Strong_20_Emphasis"><text:span text:style-name="T37">&lt;doc2664|player&gt;</text:span></text:span><text:span text:style-name="Strong_20_Emphasis"><text:span text:style-name="T36"> | </text:span></text:span><text:span text:style-name="Strong_20_Emphasis"><text:span text:style-name="T37"><text:s/>[Fichier mp3 à télécharger-&gt;http://www.vivreencomminges.org/radio/emissions/VEC100.mp3]</text:span></text:span><text:span text:style-name="Strong_20_Emphasis"><text:span text:style-name="T36"> <text:s/>|</text:span></text:span></text:p>
      <text:p text:style-name="P8"/>
      <text:p text:style-name="P9"><text:span text:style-name="Strong_20_Emphasis"><text:span text:style-name="T46">|^| </text:span></text:span><text:span text:style-name="Strong_20_Emphasis"><text:span text:style-name="T40">(fusion de deux <text:s/>cellules de deux lignes differentes)</text:span></text:span></text:p>
      <text:p text:style-name="P9"/>
      <text:p text:style-name="P6">Listes hiérarchisées <text:s/>(laissé un espace en * et le début du texte <text:span text:style-name="T54">pour que cela fonctionne</text:span>)</text:p>
      <text:p text:style-name="P10">-* Les sujets du mois :</text:p>
      <text:p text:style-name="P10">-** La 100ème émission de radio </text:p>
      <text:p text:style-name="P10">-* Les chroniques</text:p>
      <text:p text:style-name="P10">-** Chronique préhistorique par Ana . Le blog d'Ana : [mitaghoulier.blogspot.fr-&gt;http://mitaghoulier.blogspot.fr/]</text:p>
      <text:p text:style-name="P10">-** Chronique existentielle de [Fanny Roz-&gt;http://fannyroz.com/]</text:p>
      <text:p text:style-name="P10">Liste numéroté </text:p>
      <text:p text:style-name="P10">-# <text:span text:style-name="T47">musique et artiste</text:span></text:p>
      <text:p text:style-name="P52">-# musique et artiste écouter en deuxième</text:p>
      <text:h text:style-name="P66" text:outline-level="1"><text:span text:style-name="T54">Quelques c</text:span>onvention<text:span text:style-name="T48">s</text:span> utilis<text:span text:style-name="T48">ée</text:span> sur le site de V. <text:span text:style-name="T54">en C.</text:span></text:h>
      <text:p text:style-name="P11"><text:tab/>Les noms de lieu dans les titres <text:span text:style-name="T8">:: MAJUSCULE. </text:span><text:span text:style-name="T17">Exemple :</text:span><text:span text:style-name="T8"> « Bourse aux plantes  :: SAINT-ANDRE »</text:span></text:p>
      <text:p text:style-name="P11"><text:tab/>Les adresses et contact, avec des balises (ouvrante et fermante) : <text:span text:style-name="Teletype">&lt;quote&gt;Contacts et adresses &lt;/quote&gt;</text:span>. Cela crée un cadre coloré sur le site publique.</text:p>
      <text:h text:style-name="Heading_20_1" text:outline-level="1">Date de rédactions des <text:s/>articles :</text:h>
      <text:p text:style-name="Text_20_body"><text:span text:style-name="T8">La date de rédaction</text:span> modifie le l'ordre des articles du <text:s/>« Cadre : <text:span text:style-name="T6">derniers articles » </text:span>de la colonne de droite <text:span text:style-name="T50">et sur la première page dans la liste des </text:span></text:p>
      <text:p text:style-name="P53"><text:span text:style-name="T16">La date de rédaction antérieur</text:span><text:span text:style-name="T21">e</text:span><text:span text:style-name="T16"> </text:span><text:span text:style-name="T51">: permet d'insérer un événement dans la</text:span><text:span text:style-name="T16"> rubrique « archives de l'agenda »</text:span><text:span text:style-name="T51">, la rubrique de chaque </text:span><text:span text:style-name="T16">page de l'émission de radio</text:span><text:span text:style-name="T51"> (</text:span><text:span text:style-name="T52">les vrai</text:span><text:span text:style-name="T53">s</text:span><text:span text:style-name="T52"> page</text:span><text:span text:style-name="T53">s</text:span><text:span text:style-name="T51">) et des autres événements de l'association. </text:span><text:span text:style-name="T16">Elle est indispensable pour l'affichage des articles de cette rubrique (mais dans les autres rubriques elle est inutile).</text:span></text:p>
      <text:p text:style-name="P59"><text:span text:style-name="T20"/></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FreeSans1" svg:font-family="FreeSans" style:font-family-generic="swiss"/>
    <style:font-face style:name="Droid Sans Fallback1" svg:font-family="'Droid Sans Fallback'" style:font-family-generic="modern" style:font-pitch="fixed"/>
    <style:font-face style:name="Liberation Mono" svg:font-family="'Liberation Mono'"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styles>
    <draw:stroke-dash draw:name="Ultrafine_20_Dashed" draw:display-name="Ultrafine Dashed" draw:style="rect" draw:dots1="1" draw:distance="5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fr" fo:country="FR" style:letter-kerning="true" style:font-name-asian="Droid Sans Fallback" style:font-size-asian="10.5pt" style:language-asian="zh" style:country-asian="CN" style:font-name-complex="Free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fr" fo:country="FR" style:letter-kerning="true" style:font-name-asian="Droid Sans Fallback"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roid Sans Fallback" style:font-family-asian="'Droid Sans Fallback'"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color="#808080" fo:font-size="14pt" fo:font-weight="bold" style:font-size-asian="14pt" style:font-weight-asian="bold" style:font-size-complex="14pt"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Strong_20_Emphasis" style:display-name="Strong Emphasis" style:family="text">
      <style:text-properties fo:font-weight="bold" style:font-weight-asian="bold" style:font-weight-complex="bold"/>
    </style:style>
    <style:style style:name="Teletype" style:family="text">
      <style:text-properties style:font-name="Liberation Mono" fo:font-family="'Liberation Mono'" style:font-family-generic="modern" style:font-pitch="fixed" style:font-name-asian="Droid Sans Fallback1" style:font-family-asian="'Droid Sans Fallback'" style:font-family-generic-asian="modern" style:font-pitch-asian="fixed" style:font-name-complex="Liberation Mono" style:font-family-complex="'Liberation Mono'" style:font-family-generic-complex="modern" style:font-pitch-complex="fixed"/>
    </style:style>
    <style:style style:name="Emphasis" style:family="text">
      <style:text-properties fo:font-style="italic" style:font-style-asian="italic" style:font-style-complex="italic"/>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0.212cm" fo:margin-bottom="0.173cm" fo:margin-left="0.847cm" fo:margin-right="0.751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vivre </meta:initial-creator>
    <meta:creation-date>2017-10-06T12:58:03.842404704</meta:creation-date>
    <dc:date>2018-02-13T14:21:14.226277638</dc:date>
    <dc:creator>Angelo </dc:creator>
    <meta:editing-duration>PT5H41M34S</meta:editing-duration>
    <meta:editing-cycles>17</meta:editing-cycles>
    <meta:generator>LibreOffice/4.2.8.2$Linux_X86_64 LibreOffice_project/420m0$Build-2</meta:generator>
    <meta:printed-by>Angelo </meta:printed-by>
    <meta:print-date>2017-10-06T15:29:44.996958782</meta:print-date>
    <meta:document-statistic meta:table-count="0" meta:image-count="1" meta:object-count="0" meta:page-count="4" meta:paragraph-count="135" meta:word-count="1667" meta:character-count="10597" meta:non-whitespace-character-count="8974"/>
  </office:meta>
</office:document-meta>
</file>