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Text_20_body">
      <style:text-properties officeooo:paragraph-rsid="00183c16"/>
    </style:style>
    <style:style style:name="P2" style:family="paragraph" style:parent-style-name="Standard" style:list-style-name="L2"/>
    <style:style style:name="P3" style:family="paragraph" style:parent-style-name="Standard" style:list-style-name="L3"/>
    <style:style style:name="P4" style:family="paragraph" style:parent-style-name="Standard" style:list-style-name="L5"/>
    <style:style style:name="P5" style:family="paragraph" style:parent-style-name="Standard">
      <style:text-properties officeooo:rsid="001b6fad" officeooo:paragraph-rsid="001b6fad"/>
    </style:style>
    <style:style style:name="P6" style:family="paragraph" style:parent-style-name="Standard">
      <style:text-properties officeooo:paragraph-rsid="001b6fad"/>
    </style:style>
    <style:style style:name="P7" style:family="paragraph" style:parent-style-name="Standard" style:list-style-name="L6"/>
    <style:style style:name="P8" style:family="paragraph" style:parent-style-name="Standard" style:list-style-name="L4"/>
    <style:style style:name="P9" style:family="paragraph" style:parent-style-name="Standard" style:list-style-name="L12" style:master-page-name="">
      <style:paragraph-properties fo:margin-left="0.499cm" fo:margin-right="0cm" fo:text-indent="-0.3cm" style:auto-text-indent="false" style:page-number="auto"/>
    </style:style>
    <style:style style:name="P10" style:family="paragraph" style:parent-style-name="Text_20_body">
      <style:text-properties fo:font-weight="bold" officeooo:rsid="001a03ce" officeooo:paragraph-rsid="001a03ce" style:font-weight-asian="bold" style:font-weight-complex="bold"/>
    </style:style>
    <style:style style:name="P11" style:family="paragraph" style:parent-style-name="Text_20_body">
      <style:text-properties officeooo:rsid="001c097c" officeooo:paragraph-rsid="00231641"/>
    </style:style>
    <style:style style:name="P12" style:family="paragraph" style:parent-style-name="Text_20_body">
      <style:text-properties style:text-underline-style="none" fo:font-weight="bold" officeooo:rsid="001c097c" officeooo:paragraph-rsid="001dfeef" fo:background-color="transparent" style:font-weight-asian="bold" style:font-weight-complex="bold"/>
    </style:style>
    <style:style style:name="P13" style:family="paragraph" style:parent-style-name="Text_20_body">
      <style:text-properties style:text-underline-style="none" fo:font-weight="bold" officeooo:rsid="001c097c" officeooo:paragraph-rsid="00231641" fo:background-color="transparent" style:font-weight-asian="bold" style:font-weight-complex="bold"/>
    </style:style>
    <style:style style:name="P14" style:family="paragraph" style:parent-style-name="Text_20_body">
      <style:paragraph-properties fo:text-align="center" style:justify-single-word="false"/>
      <style:text-properties style:text-underline-style="none" fo:font-weight="bold" officeooo:rsid="001c097c" officeooo:paragraph-rsid="001dfeef" fo:background-color="transparent" style:font-weight-asian="bold" style:font-weight-complex="bold"/>
    </style:style>
    <style:style style:name="P15" style:family="paragraph" style:parent-style-name="Text_20_body" style:list-style-name="L3">
      <style:text-properties style:text-underline-style="none" fo:font-weight="bold" officeooo:rsid="001c097c" officeooo:paragraph-rsid="00231641" fo:background-color="transparent" style:font-weight-asian="bold" style:font-weight-complex="bold"/>
    </style:style>
    <style:style style:name="P16" style:family="paragraph" style:parent-style-name="Text_20_body">
      <style:text-properties style:text-underline-style="none" fo:font-weight="bold" officeooo:rsid="001c097c" officeooo:paragraph-rsid="00248a80" fo:background-color="transparent" style:font-weight-asian="bold" style:font-weight-complex="bold"/>
    </style:style>
    <style:style style:name="P17" style:family="paragraph" style:parent-style-name="Text_20_body">
      <style:text-properties officeooo:paragraph-rsid="00183c16"/>
    </style:style>
    <style:style style:name="P18" style:family="paragraph" style:parent-style-name="Text_20_body">
      <style:text-properties officeooo:rsid="0021c56f" officeooo:paragraph-rsid="0021c56f"/>
    </style:style>
    <style:style style:name="P19" style:family="paragraph" style:parent-style-name="Text_20_body">
      <style:text-properties officeooo:rsid="001a03ce" officeooo:paragraph-rsid="001a03ce"/>
    </style:style>
    <style:style style:name="P20" style:family="paragraph" style:parent-style-name="Text_20_body">
      <style:text-properties officeooo:rsid="001a03ce" officeooo:paragraph-rsid="0021c56f"/>
    </style:style>
    <style:style style:name="P21" style:family="paragraph" style:parent-style-name="Text_20_body">
      <style:text-properties officeooo:rsid="003e2730" officeooo:paragraph-rsid="0021c56f"/>
    </style:style>
    <style:style style:name="P22" style:family="paragraph" style:parent-style-name="Text_20_body">
      <style:text-properties officeooo:rsid="0018eb2a" officeooo:paragraph-rsid="00231641"/>
    </style:style>
    <style:style style:name="P23" style:family="paragraph" style:parent-style-name="Text_20_body">
      <style:text-properties officeooo:paragraph-rsid="00231641"/>
    </style:style>
    <style:style style:name="P24" style:family="paragraph" style:parent-style-name="Text_20_body">
      <style:text-properties style:text-underline-style="solid" style:text-underline-width="auto" style:text-underline-color="font-color" fo:font-weight="bold" officeooo:rsid="00231641" officeooo:paragraph-rsid="00231641" fo:background-color="transparent" style:font-weight-asian="bold" style:font-weight-complex="bold"/>
    </style:style>
    <style:style style:name="P25" style:family="paragraph" style:parent-style-name="Text_20_body">
      <style:text-properties officeooo:rsid="00231641" officeooo:paragraph-rsid="00231641"/>
    </style:style>
    <style:style style:name="P26" style:family="paragraph" style:parent-style-name="Text_20_body">
      <style:text-properties officeooo:rsid="00248a80" officeooo:paragraph-rsid="00248a80"/>
    </style:style>
    <style:style style:name="P27" style:family="paragraph" style:parent-style-name="Text_20_body">
      <style:text-properties officeooo:rsid="00252b7f" officeooo:paragraph-rsid="00252b7f"/>
    </style:style>
    <style:style style:name="P28" style:family="paragraph" style:parent-style-name="Text_20_body" style:list-style-name="L8">
      <style:text-properties officeooo:rsid="00252b7f" officeooo:paragraph-rsid="00252b7f"/>
    </style:style>
    <style:style style:name="P29" style:family="paragraph" style:parent-style-name="Text_20_body" style:list-style-name="L9">
      <style:text-properties officeooo:paragraph-rsid="00183c16"/>
    </style:style>
    <style:style style:name="P30" style:family="paragraph" style:parent-style-name="Text_20_body">
      <style:paragraph-properties fo:text-align="center" style:justify-single-word="false" fo:break-before="page"/>
      <style:text-properties officeooo:paragraph-rsid="0021c56f"/>
    </style:style>
    <style:style style:name="P31" style:family="paragraph" style:parent-style-name="Text_20_body">
      <style:paragraph-properties fo:text-align="center" style:justify-single-word="false" fo:break-before="page"/>
      <style:text-properties officeooo:rsid="0018eb2a" officeooo:paragraph-rsid="00231641" fo:background-color="transparent"/>
    </style:style>
    <style:style style:name="P32" style:family="paragraph" style:parent-style-name="Text_20_body">
      <style:paragraph-properties fo:text-align="center" style:justify-single-word="false" fo:break-before="column"/>
      <style:text-properties officeooo:rsid="001a03ce" officeooo:paragraph-rsid="001a03ce"/>
    </style:style>
    <style:style style:name="P33" style:family="paragraph" style:parent-style-name="Text_20_body">
      <style:paragraph-properties fo:text-align="center" style:justify-single-word="false" fo:break-before="column"/>
      <style:text-properties style:text-underline-style="none" fo:font-weight="bold" officeooo:rsid="001a03ce" officeooo:paragraph-rsid="00231641" fo:background-color="transparent" style:font-weight-asian="bold" style:font-weight-complex="bold"/>
    </style:style>
    <style:style style:name="P34" style:family="paragraph" style:parent-style-name="Text_20_body">
      <style:paragraph-properties fo:padding="0.049cm" fo:border="0.06pt solid #000000" style:shadow="none">
        <style:tab-stops/>
      </style:paragraph-properties>
      <style:text-properties fo:font-weight="bold" officeooo:rsid="001968d6" officeooo:paragraph-rsid="00231641" style:font-weight-asian="bold" style:font-weight-complex="bold"/>
    </style:style>
    <style:style style:name="P35" style:family="paragraph" style:parent-style-name="Text_20_body">
      <style:paragraph-properties fo:margin-left="1.799cm" fo:margin-right="0cm" fo:margin-top="0cm" fo:margin-bottom="0.247cm" style:contextual-spacing="false" fo:line-height="120%" fo:text-indent="-1.799cm" style:auto-text-indent="false"/>
      <style:text-properties officeooo:rsid="0018eb2a" officeooo:paragraph-rsid="001b6fad"/>
    </style:style>
    <style:style style:name="P36" style:family="paragraph" style:parent-style-name="Text_20_body" style:master-page-name="">
      <style:paragraph-properties style:page-number="auto"/>
      <style:text-properties officeooo:rsid="003e2730" officeooo:paragraph-rsid="00183c16"/>
    </style:style>
    <style:style style:name="P37" style:family="paragraph" style:parent-style-name="Text_20_body">
      <style:paragraph-properties fo:margin-left="0.9cm" fo:margin-right="0cm" fo:margin-top="0cm" fo:margin-bottom="0.247cm" style:contextual-spacing="false" fo:line-height="120%" fo:text-indent="-1cm" style:auto-text-indent="false"/>
      <style:text-properties style:text-underline-style="none" fo:font-weight="bold" officeooo:rsid="003e2730" officeooo:paragraph-rsid="00183c16" fo:background-color="transparent" style:font-weight-asian="bold" style:font-weight-complex="bold"/>
    </style:style>
    <style:style style:name="P38" style:family="paragraph" style:parent-style-name="Text_20_body" style:master-page-name="">
      <style:paragraph-properties fo:margin-left="2.3cm" fo:margin-right="0cm" fo:margin-top="0cm" fo:margin-bottom="0.247cm" style:contextual-spacing="false" fo:line-height="120%" fo:text-indent="-1cm" style:auto-text-indent="false" style:page-number="auto"/>
      <style:text-properties officeooo:rsid="003e2730" officeooo:paragraph-rsid="00183c16"/>
    </style:style>
    <style:style style:name="P39" style:family="paragraph" style:parent-style-name="Text_20_body" style:list-style-name="L8">
      <style:paragraph-properties fo:margin-top="0cm" fo:margin-bottom="0.247cm" style:contextual-spacing="false" fo:line-height="120%"/>
      <style:text-properties officeooo:rsid="0018eb2a" officeooo:paragraph-rsid="00252b7f"/>
    </style:style>
    <style:style style:name="P40" style:family="paragraph" style:parent-style-name="Text_20_body" style:list-style-name="L12">
      <style:paragraph-properties fo:margin-left="0.499cm" fo:margin-right="0cm" fo:text-indent="-0.3cm" style:auto-text-indent="false"/>
      <style:text-properties officeooo:rsid="0033fbfd" officeooo:paragraph-rsid="00231641"/>
    </style:style>
    <style:style style:name="P41" style:family="paragraph" style:parent-style-name="Text_20_body" style:list-style-name="L12">
      <style:paragraph-properties fo:margin-left="0.499cm" fo:margin-right="0cm" fo:text-indent="-0.3cm" style:auto-text-indent="false"/>
      <style:text-properties officeooo:rsid="0033fbfd" officeooo:paragraph-rsid="00183c16"/>
    </style:style>
    <style:style style:name="P42" style:family="paragraph" style:parent-style-name="Text_20_body" style:list-style-name="L12">
      <style:paragraph-properties fo:margin-left="0.499cm" fo:margin-right="0cm" fo:text-indent="-0.3cm" style:auto-text-indent="false"/>
      <style:text-properties officeooo:rsid="00183c16" officeooo:paragraph-rsid="00183c16"/>
    </style:style>
    <style:style style:name="P43" style:family="paragraph" style:parent-style-name="Text_20_body" style:list-style-name="L12">
      <style:paragraph-properties fo:margin-left="0.499cm" fo:margin-right="0cm" fo:text-indent="-0.3cm" style:auto-text-indent="false"/>
      <style:text-properties officeooo:rsid="003e2730" officeooo:paragraph-rsid="0024e69d"/>
    </style:style>
    <style:style style:name="P44" style:family="paragraph" style:parent-style-name="Text_20_body" style:list-style-name="L13" style:master-page-name="">
      <style:paragraph-properties fo:margin-left="0.6cm" fo:margin-right="0cm" fo:margin-top="0cm" fo:margin-bottom="0.247cm" style:contextual-spacing="false" fo:line-height="120%" fo:text-indent="-0.3cm" style:auto-text-indent="false" style:page-number="auto"/>
      <style:text-properties officeooo:paragraph-rsid="00231641"/>
    </style:style>
    <style:style style:name="P45" style:family="paragraph" style:parent-style-name="Text_20_body" style:list-style-name="L13">
      <style:paragraph-properties fo:margin-left="0.6cm" fo:margin-right="0cm" fo:margin-top="0cm" fo:margin-bottom="0.247cm" style:contextual-spacing="false" fo:line-height="120%" fo:text-indent="-0.3cm" style:auto-text-indent="false"/>
      <style:text-properties officeooo:paragraph-rsid="00231641"/>
    </style:style>
    <style:style style:name="P46" style:family="paragraph" style:parent-style-name="Text_20_body" style:list-style-name="L13">
      <style:paragraph-properties fo:margin-left="0.6cm" fo:margin-right="0cm" fo:margin-top="0cm" fo:margin-bottom="0.247cm" style:contextual-spacing="false" fo:line-height="120%" fo:text-indent="-0.3cm" style:auto-text-indent="false"/>
      <style:text-properties officeooo:rsid="00183c16" officeooo:paragraph-rsid="00183c16"/>
    </style:style>
    <style:style style:name="P47" style:family="paragraph" style:parent-style-name="Text_20_body" style:list-style-name="L13">
      <style:paragraph-properties fo:margin-left="0.6cm" fo:margin-right="0cm" fo:margin-top="0cm" fo:margin-bottom="0.247cm" style:contextual-spacing="false" fo:line-height="120%" fo:text-indent="-0.3cm" style:auto-text-indent="false"/>
      <style:text-properties officeooo:rsid="003e2730" officeooo:paragraph-rsid="00183c16"/>
    </style:style>
    <style:style style:name="P48" style:family="paragraph" style:parent-style-name="Text_20_body" style:list-style-name="L13">
      <style:paragraph-properties fo:margin-left="0.6cm" fo:margin-right="0cm" fo:margin-top="0cm" fo:margin-bottom="0.247cm" style:contextual-spacing="false" fo:line-height="120%" fo:text-indent="-0.3cm" style:auto-text-indent="false"/>
      <style:text-properties officeooo:rsid="003e2730" officeooo:paragraph-rsid="00231641"/>
    </style:style>
    <style:style style:name="P49" style:family="paragraph" style:parent-style-name="Text_20_body" style:list-style-name="L10" style:master-page-name="">
      <style:paragraph-properties fo:margin-left="0.6cm" fo:margin-right="0cm" fo:margin-top="0cm" fo:margin-bottom="0.247cm" style:contextual-spacing="false" fo:line-height="120%" fo:text-indent="-0.3cm" style:auto-text-indent="false" style:page-number="auto"/>
      <style:text-properties style:text-underline-style="none" fo:font-weight="bold" officeooo:rsid="001c097c" officeooo:paragraph-rsid="00231641" fo:background-color="transparent" style:font-weight-asian="bold" style:font-weight-complex="bold"/>
    </style:style>
    <style:style style:name="P50" style:family="paragraph" style:parent-style-name="List_20_Contents" style:list-style-name="L7">
      <style:text-properties officeooo:paragraph-rsid="00248a80"/>
    </style:style>
    <style:style style:name="P51" style:family="paragraph" style:parent-style-name="List_20_Contents">
      <style:paragraph-properties fo:margin-left="0cm" fo:margin-right="0cm" fo:text-indent="0cm" style:auto-text-indent="false"/>
      <style:text-properties officeooo:paragraph-rsid="00248a80"/>
    </style:style>
    <style:style style:name="P52" style:family="paragraph" style:parent-style-name="List_20_Contents" style:list-style-name="L7">
      <style:paragraph-properties fo:background-color="transparent">
        <style:background-image/>
      </style:paragraph-properties>
      <style:text-properties officeooo:paragraph-rsid="00248a80"/>
    </style:style>
    <style:style style:name="P53" style:family="paragraph">
      <style:paragraph-properties fo:text-align="center"/>
    </style:style>
    <style:style style:name="P54" style:family="paragraph">
      <style:paragraph-properties fo:text-align="center"/>
      <style:text-properties fo:font-size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3f06d5" style:font-weight-asian="bold" style:font-weight-complex="bold"/>
    </style:style>
    <style:style style:name="T3" style:family="text">
      <style:text-properties fo:font-weight="bold" officeooo:rsid="0037417a" style:font-weight-asian="bold" style:font-weight-complex="bold"/>
    </style:style>
    <style:style style:name="T4" style:family="text">
      <style:text-properties fo:font-weight="bold" officeooo:rsid="003e2730" style:font-weight-asian="bold" style:font-weight-complex="bold"/>
    </style:style>
    <style:style style:name="T5" style:family="text">
      <style:text-properties fo:font-weight="bold" officeooo:rsid="0018eb2a" style:font-weight-asian="bold" style:font-weight-complex="bold"/>
    </style:style>
    <style:style style:name="T6" style:family="text">
      <style:text-properties fo:font-weight="bold" officeooo:rsid="001b6fad" style:font-weight-asian="bold" style:font-weight-complex="bold"/>
    </style:style>
    <style:style style:name="T7" style:family="text">
      <style:text-properties fo:font-weight="bold" officeooo:rsid="0021c56f" style:font-weight-asian="bold" style:font-weight-complex="bold"/>
    </style:style>
    <style:style style:name="T8" style:family="text">
      <style:text-properties fo:font-weight="bold" officeooo:rsid="00231641" style:font-weight-asian="bold" style:font-weight-complex="bold"/>
    </style:style>
    <style:style style:name="T9" style:family="text">
      <style:text-properties fo:font-weight="bold" officeooo:rsid="00183c16" style:font-weight-asian="bold" style:font-weight-complex="bold"/>
    </style:style>
    <style:style style:name="T10" style:family="text">
      <style:text-properties fo:font-weight="bold" officeooo:rsid="001948fa" style:font-weight-asian="bold" style:font-weight-complex="bold"/>
    </style:style>
    <style:style style:name="T11" style:family="text">
      <style:text-properties fo:font-weight="bold" fo:background-color="#ffff00" loext:char-shading-value="0" style:font-weight-asian="bold" style:font-weight-complex="bold"/>
    </style:style>
    <style:style style:name="T12" style:family="text">
      <style:text-properties fo:font-weight="bold" officeooo:rsid="003f06d5" fo:background-color="#ffff00" loext:char-shading-value="0" style:font-weight-asian="bold" style:font-weight-complex="bold"/>
    </style:style>
    <style:style style:name="T13" style:family="text">
      <style:text-properties fo:font-weight="bold" officeooo:rsid="0037417a" fo:background-color="#ffff00" loext:char-shading-value="0" style:font-weight-asian="bold" style:font-weight-complex="bold"/>
    </style:style>
    <style:style style:name="T14" style:family="text">
      <style:text-properties fo:font-weight="bold" officeooo:rsid="0018eb2a" fo:background-color="#ffff00" loext:char-shading-value="0" style:font-weight-asian="bold" style:font-weight-complex="bold"/>
    </style:style>
    <style:style style:name="T15" style:family="text">
      <style:text-properties fo:font-weight="bold" officeooo:rsid="001a03ce" fo:background-color="#ffff00" loext:char-shading-value="0" style:font-weight-asian="bold" style:font-weight-complex="bold"/>
    </style:style>
    <style:style style:name="T16" style:family="text">
      <style:text-properties fo:font-weight="bold" officeooo:rsid="00434607" fo:background-color="#ffff00" loext:char-shading-value="0" style:font-weight-asian="bold" style:font-weight-complex="bold"/>
    </style:style>
    <style:style style:name="T17" style:family="text">
      <style:text-properties style:text-underline-style="solid" style:text-underline-width="auto" style:text-underline-color="font-color"/>
    </style:style>
    <style:style style:name="T1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9" style:family="text">
      <style:text-properties style:text-underline-style="solid" style:text-underline-width="auto" style:text-underline-color="font-color" fo:font-weight="bold" officeooo:rsid="003e2730" style:font-weight-asian="bold" style:font-weight-complex="bold"/>
    </style:style>
    <style:style style:name="T20" style:family="text">
      <style:text-properties style:text-underline-style="solid" style:text-underline-width="auto" style:text-underline-color="font-color" fo:font-weight="bold" officeooo:rsid="001b9098" style:font-weight-asian="bold" style:font-weight-complex="bold"/>
    </style:style>
    <style:style style:name="T21" style:family="text">
      <style:text-properties style:text-underline-style="solid" style:text-underline-width="auto" style:text-underline-color="font-color" fo:font-weight="bold" officeooo:rsid="0021c56f" style:font-weight-asian="bold" style:font-weight-complex="bold"/>
    </style:style>
    <style:style style:name="T22" style:family="text">
      <style:text-properties style:text-underline-style="solid" style:text-underline-width="auto" style:text-underline-color="font-color" fo:font-weight="bold" officeooo:rsid="00231641" style:font-weight-asian="bold" style:font-weight-complex="bold"/>
    </style:style>
    <style:style style:name="T23" style:family="text">
      <style:text-properties style:text-underline-style="solid" style:text-underline-width="auto" style:text-underline-color="font-color" fo:font-weight="bold" officeooo:rsid="00183c16" style:font-weight-asian="bold" style:font-weight-complex="bold"/>
    </style:style>
    <style:style style:name="T24" style:family="text">
      <style:text-properties style:text-underline-style="solid" style:text-underline-width="auto" style:text-underline-color="font-color" fo:font-weight="bold" officeooo:rsid="0037417a" style:font-weight-asian="bold" style:font-weight-complex="bold"/>
    </style:style>
    <style:style style:name="T25" style:family="text">
      <style:text-properties style:text-underline-style="solid" style:text-underline-width="auto" style:text-underline-color="font-color" fo:font-weight="bold" officeooo:rsid="0018eb2a" style:font-weight-asian="bold" style:font-weight-complex="bold"/>
    </style:style>
    <style:style style:name="T26" style:family="text">
      <style:text-properties style:text-underline-style="solid" style:text-underline-width="auto" style:text-underline-color="font-color" fo:font-weight="bold" officeooo:rsid="001968d6" style:font-weight-asian="bold" style:font-weight-complex="bold"/>
    </style:style>
    <style:style style:name="T27" style:family="text">
      <style:text-properties style:text-underline-style="solid" style:text-underline-width="auto" style:text-underline-color="font-color" fo:font-weight="bold" officeooo:rsid="003f06d5" fo:background-color="#ffff00" loext:char-shading-value="0" style:font-weight-asian="bold" style:font-weight-complex="bold"/>
    </style:style>
    <style:style style:name="T28" style:family="text">
      <style:text-properties style:text-underline-style="solid" style:text-underline-width="auto" style:text-underline-color="font-color" fo:font-weight="bold" officeooo:rsid="0037417a" fo:background-color="#ffff00" loext:char-shading-value="0" style:font-weight-asian="bold" style:font-weight-complex="bold"/>
    </style:style>
    <style:style style:name="T29" style:family="text">
      <style:text-properties style:text-underline-style="solid" style:text-underline-width="auto" style:text-underline-color="font-color" fo:font-weight="bold" officeooo:rsid="0018eb2a" fo:background-color="#ffff00" loext:char-shading-value="0" style:font-weight-asian="bold" style:font-weight-complex="bold"/>
    </style:style>
    <style:style style:name="T30" style:family="text">
      <style:text-properties style:text-underline-style="solid" style:text-underline-width="auto" style:text-underline-color="font-color" fo:font-weight="bold" fo:background-color="transparent" loext:char-shading-value="0" style:font-weight-asian="bold" style:font-weight-complex="bold"/>
    </style:style>
    <style:style style:name="T31" style:family="text">
      <style:text-properties style:text-underline-style="solid" style:text-underline-width="auto" style:text-underline-color="font-color" fo:font-weight="bold" officeooo:rsid="0021c56f" fo:background-color="transparent" loext:char-shading-value="0" style:font-weight-asian="bold" style:font-weight-complex="bold"/>
    </style:style>
    <style:style style:name="T32" style:family="text">
      <style:text-properties style:text-underline-style="solid" style:text-underline-width="auto" style:text-underline-color="font-color" fo:font-weight="bold" officeooo:rsid="001c097c" fo:background-color="transparent" loext:char-shading-value="0" style:font-weight-asian="bold" style:font-weight-complex="bold"/>
    </style:style>
    <style:style style:name="T33" style:family="text">
      <style:text-properties style:text-underline-style="solid" style:text-underline-width="auto" style:text-underline-color="font-color" officeooo:rsid="003e2730"/>
    </style:style>
    <style:style style:name="T34" style:family="text">
      <style:text-properties style:text-underline-style="solid" style:text-underline-width="auto" style:text-underline-color="font-color" officeooo:rsid="001fdc47"/>
    </style:style>
    <style:style style:name="T35" style:family="text">
      <style:text-properties style:text-underline-style="solid" style:text-underline-width="auto" style:text-underline-color="font-color" officeooo:rsid="0021c56f"/>
    </style:style>
    <style:style style:name="T36" style:family="text">
      <style:text-properties style:text-underline-style="solid" style:text-underline-width="auto" style:text-underline-color="font-color" officeooo:rsid="00231641"/>
    </style:style>
    <style:style style:name="T37" style:family="text">
      <style:text-properties style:text-underline-style="solid" style:text-underline-width="auto" style:text-underline-color="font-color" fo:background-color="#ffff00" loext:char-shading-value="0"/>
    </style:style>
    <style:style style:name="T38" style:family="text">
      <style:text-properties style:text-underline-style="solid" style:text-underline-width="auto" style:text-underline-color="font-color" officeooo:rsid="0018eb2a" fo:background-color="#ffff00" loext:char-shading-value="0"/>
    </style:style>
    <style:style style:name="T39" style:family="text">
      <style:text-properties style:text-underline-style="solid" style:text-underline-width="auto" style:text-underline-color="font-color" officeooo:rsid="001968d6" fo:background-color="#ffff00" loext:char-shading-value="0"/>
    </style:style>
    <style:style style:name="T40" style:family="text">
      <style:text-properties style:text-underline-style="solid" style:text-underline-width="auto" style:text-underline-color="font-color" officeooo:rsid="00183c16"/>
    </style:style>
    <style:style style:name="T41" style:family="text">
      <style:text-properties style:text-underline-style="solid" style:text-underline-width="auto" style:text-underline-color="font-color" officeooo:rsid="00248a80"/>
    </style:style>
    <style:style style:name="T42" style:family="text">
      <style:text-properties officeooo:rsid="003e2730"/>
    </style:style>
    <style:style style:name="T43" style:family="text">
      <style:text-properties officeooo:rsid="003f06d5"/>
    </style:style>
    <style:style style:name="T44" style:family="text">
      <style:text-properties fo:background-color="transparent" loext:char-shading-value="0"/>
    </style:style>
    <style:style style:name="T45" style:family="text">
      <style:text-properties fo:font-style="italic" officeooo:rsid="001b6fad" style:font-style-asian="italic" style:font-style-complex="italic"/>
    </style:style>
    <style:style style:name="T46" style:family="text">
      <style:text-properties fo:font-style="italic" fo:font-weight="normal" officeooo:rsid="003f06d5" style:font-style-asian="italic" style:font-weight-asian="normal" style:font-style-complex="italic" style:font-weight-complex="normal"/>
    </style:style>
    <style:style style:name="T47" style:family="text">
      <style:text-properties fo:font-style="italic" fo:font-weight="bold" officeooo:rsid="00434607" fo:background-color="#ffff00" loext:char-shading-value="0" style:font-style-asian="italic" style:font-weight-asian="bold" style:font-style-complex="italic" style:font-weight-complex="bold"/>
    </style:style>
    <style:style style:name="T48" style:family="text">
      <style:text-properties fo:font-style="italic" style:text-underline-style="solid" style:text-underline-width="auto" style:text-underline-color="font-color" fo:font-weight="bold" officeooo:rsid="00434607" fo:background-color="#ffff00" loext:char-shading-value="0" style:font-style-asian="italic" style:font-weight-asian="bold" style:font-style-complex="italic" style:font-weight-complex="bold"/>
    </style:style>
    <style:style style:name="T49" style:family="text">
      <style:text-properties fo:font-style="italic" style:text-underline-style="solid" style:text-underline-width="auto" style:text-underline-color="font-color" fo:font-weight="bold" officeooo:rsid="00252b7f" fo:background-color="#ffff00" loext:char-shading-value="0" style:font-style-asian="italic" style:font-weight-asian="bold" style:font-style-complex="italic" style:font-weight-complex="bold"/>
    </style:style>
    <style:style style:name="T50" style:family="text">
      <style:text-properties officeooo:rsid="001b6fad"/>
    </style:style>
    <style:style style:name="T51" style:family="text">
      <style:text-properties officeooo:rsid="001dfeef"/>
    </style:style>
    <style:style style:name="T52" style:family="text">
      <style:text-properties style:text-underline-style="none" fo:font-weight="bold" fo:background-color="transparent" loext:char-shading-value="0" style:font-weight-asian="bold" style:font-weight-complex="bold"/>
    </style:style>
    <style:style style:name="T53" style:family="text">
      <style:text-properties style:text-underline-style="none" fo:font-weight="bold" officeooo:rsid="001c097c" fo:background-color="transparent" loext:char-shading-value="0" style:font-weight-asian="bold" style:font-weight-complex="bold"/>
    </style:style>
    <style:style style:name="T54" style:family="text">
      <style:text-properties style:text-underline-style="none" fo:font-weight="bold" officeooo:rsid="001fdc47" fo:background-color="transparent" loext:char-shading-value="0" style:font-weight-asian="bold" style:font-weight-complex="bold"/>
    </style:style>
    <style:style style:name="T55" style:family="text">
      <style:text-properties style:text-underline-style="none" fo:font-weight="bold" officeooo:rsid="00248a80" fo:background-color="transparent" loext:char-shading-value="0" style:font-weight-asian="bold" style:font-weight-complex="bold"/>
    </style:style>
    <style:style style:name="T56" style:family="text">
      <style:text-properties officeooo:rsid="001fdc47"/>
    </style:style>
    <style:style style:name="T57" style:family="text">
      <style:text-properties officeooo:rsid="0021c56f"/>
    </style:style>
    <style:style style:name="T58" style:family="text">
      <style:text-properties officeooo:rsid="001a03ce"/>
    </style:style>
    <style:style style:name="T59" style:family="text">
      <style:text-properties officeooo:rsid="00231641"/>
    </style:style>
    <style:style style:name="T60" style:family="text">
      <style:text-properties fo:background-color="#ffff00" loext:char-shading-value="0"/>
    </style:style>
    <style:style style:name="T61" style:family="text">
      <style:text-properties officeooo:rsid="00231641" fo:background-color="#ffff00" loext:char-shading-value="0"/>
    </style:style>
    <style:style style:name="T62" style:family="text">
      <style:text-properties officeooo:rsid="0021c56f" fo:background-color="#ffff00" loext:char-shading-value="0"/>
    </style:style>
    <style:style style:name="T63" style:family="text">
      <style:text-properties officeooo:rsid="00248a80" fo:background-color="#ffff00" loext:char-shading-value="0"/>
    </style:style>
    <style:style style:name="T64" style:family="text">
      <style:text-properties officeooo:rsid="0037417a" fo:background-color="#ffff00" loext:char-shading-value="0"/>
    </style:style>
    <style:style style:name="T65" style:family="text">
      <style:text-properties officeooo:rsid="00183c16"/>
    </style:style>
    <style:style style:name="T66" style:family="text">
      <style:text-properties officeooo:rsid="00248a80"/>
    </style:style>
    <style:style style:name="T67" style:family="text">
      <style:text-properties fo:font-weight="normal" style:font-weight-asian="normal" style:font-weight-complex="normal"/>
    </style:style>
    <style:style style:name="T68" style:family="text">
      <style:text-properties fo:font-weight="normal" officeooo:rsid="00248a80" style:font-weight-asian="normal" style:font-weight-complex="normal"/>
    </style:style>
    <style:style style:name="T69" style:family="text">
      <style:text-properties officeooo:rsid="00252b7f"/>
    </style:style>
    <style:style style:name="Sect1" style:family="section">
      <style:section-properties text:dont-balance-text-columns="false" fo:margin-left="-1.603cm" fo:margin-right="-1.642cm" style:editable="false">
        <style:columns fo:column-count="1" fo:column-gap="0cm">
          <style:column-sep style:width="0.009cm" style:color="#000000" style:height="100%" style:style="dotted"/>
        </style:columns>
      </style:section-properties>
    </style:style>
    <style:style style:name="Sect2" style:family="section">
      <style:section-properties text:dont-balance-text-columns="false" fo:margin-left="-1.603cm" fo:margin-right="-1.748cm" style:editable="false">
        <style:columns fo:column-count="2">
          <style:column style:rel-width="7972*" fo:start-indent="0cm" fo:end-indent="0.092cm"/>
          <style:column style:rel-width="8498*" fo:start-indent="0.092cm" fo:end-indent="0cm"/>
        </style:columns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1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469cm" fo:text-indent="-0.635cm" fo:margin-left="0.46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104cm" fo:text-indent="-0.635cm" fo:margin-left="1.10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.739cm" fo:text-indent="-0.635cm" fo:margin-left="1.73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2.374cm" fo:text-indent="-0.635cm" fo:margin-left="2.37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009cm" fo:text-indent="-0.635cm" fo:margin-left="3.00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3.644cm" fo:text-indent="-0.635cm" fo:margin-left="3.64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279cm" fo:text-indent="-0.635cm" fo:margin-left="4.27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4.914cm" fo:text-indent="-0.635cm" fo:margin-left="4.91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5.549cm" fo:text-indent="-0.635cm" fo:margin-left="5.54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184cm" fo:text-indent="-0.635cm" fo:margin-left="6.184cm"/>
        </style:list-level-properties>
      </text:list-level-style-bullet>
    </text:list-style>
    <text:list-style style:name="L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vg:stroke-width="0.101cm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ction1">
        <text:section text:style-name="Sect2" text:name="Section2">
          <text:p text:style-name="P30"><text:span text:style-name="T21">LA VRAI page de l'émission</text:span><text:span text:style-name="T57"> </text:span></text:p>
          <text:p text:style-name="P18"><text:span text:style-name="T59">pour l'agenda avec </text:span>tableau enregistrements, résumé, contact<text:span text:style-name="T59">s</text:span>, lien<text:span text:style-name="T59">s</text:span>...</text:p>
          <text:p text:style-name="P10">AFFICHAGE :</text:p>
          <text:list xml:id="list5849946380079359329" text:style-name="L5">
            <text:list-item>
              <text:p text:style-name="P4">Dans le petit cadre agenda de droite</text:p>
            </text:list-item>
            <text:list-item>
              <text:p text:style-name="P4"><text:span text:style-name="T58">Dans la rubrique Agenda / Archives de l'Agenda</text:span></text:p>
            </text:list-item>
          </text:list>
          <text:p text:style-name="Standard"/>
          <text:p text:style-name="Standard"/>
          <text:p text:style-name="Standard"><draw:line text:anchor-type="paragraph" draw:z-index="2" draw:style-name="gr1" draw:text-style-name="P54" svg:x1="-0.159cm" svg:y1="0.194cm" svg:x2="28.311cm" svg:y2="0.141cm"><text:p/></draw:line></text:p>
          <text:p text:style-name="P1"><text:span text:style-name="T21">EMPLACEMENT : </text:span><text:span text:style-name="T19">Rubrique « Archives de L'agenda</text:span><text:span text:style-name="T42"> » </text:span></text:p>
          <text:list xml:id="list270414994121928726" text:style-name="L13">
            <text:list-item>
              <text:p text:style-name="P44"><text:span text:style-name="T33">Titre du type</text:span><text:span text:style-name="T42"> : </text:span><text:a xlink:type="simple" xlink:href="http://www.vivreencomminges.org/spip.php?page=evenement&amp;id_article=2754">[Vivre en Comminges] L’émission de radio #</text:a><text:a xlink:type="simple" xlink:href="http://www.vivreencomminges.org/spip.php?page=evenement&amp;id_article=2754">1</text:a><text:a xlink:type="simple" xlink:href="http://www.vivreencomminges.org/spip.php?page=evenement&amp;id_article=2754">00 : Logiciel Libre / Fichage ADN</text:a></text:p>
            </text:list-item>
            <text:list-item>
              <text:p text:style-name="P45"><text:span text:style-name="T40">Date de rédaction </text:span><text:span text:style-name="T65">: (pas d'influence sur le site)</text:span></text:p>
            </text:list-item>
            <text:list-item>
              <text:p text:style-name="P46"><text:span text:style-name="T37">Date de rédaction antér</text:span><text:span text:style-name="T38">i</text:span><text:span text:style-name="T37">eur</text:span><text:span text:style-name="T39">e</text:span><text:span text:style-name="T60"> : </text:span><text:span text:style-name="T11">obligatoire, indiquer la date de l'événement, cela permet de le voir apparaître dans le petit agenda de la colo</text:span><text:span text:style-name="T15">n</text:span><text:span text:style-name="T11">ne de droite et dans la rubrique</text:span><text:span text:style-name="T60"> <text:s/></text:span><text:span text:style-name="T62">(sinon l'événement n’appairait pas)</text:span></text:p>
            </text:list-item>
            <text:list-item>
              <text:p text:style-name="P47"><text:span text:style-name="T17">Dans le champ « descriptifs rapide </text:span>» : RIEN<text:tab/></text:p>
            </text:list-item>
            <text:list-item>
              <text:p text:style-name="P47"><text:span text:style-name="T18">Dans le champ « texte </text:span><text:span text:style-name="T1">» : Les lecteurs audios et les infos de l'émission</text:span></text:p>
            </text:list-item>
            <text:list-item>
              <text:p text:style-name="P48"><text:span text:style-name="T32">Mot-clef </text:span><text:span text:style-name="T53">: « </text:span><text:a xlink:type="simple" xlink:href="http://www.vivreencomminges.org/ecrire/?exec=mot&amp;id_mot=164"><text:span text:style-name="T1">E</text:span></text:a><text:a xlink:type="simple" xlink:href="http://www.vivreencomminges.org/ecrire/?exec=mot&amp;id_mot=164"><text:span text:style-name="T1">m</text:span></text:a><text:a xlink:type="simple" xlink:href="http://www.vivreencomminges.org/ecrire/?exec=mot&amp;id_mot=164"><text:span text:style-name="T32">ission radio</text:span></text:a><text:span text:style-name="T53"> » </text:span><text:span text:style-name="T54">et « </text:span><text:a xlink:type="simple" xlink:href="http://www.vivreencomminges.org/ecrire/?exec=mot&amp;id_mot=49"><text:span text:style-name="T1">Vivre en Comminges</text:span></text:a><text:span text:style-name="T54"> » du groupe « squelette_agenda »</text:span></text:p>
            </text:list-item>
          </text:list>
          <text:p text:style-name="P1"/>
          <text:p text:style-name="P1"><draw:line text:anchor-type="paragraph" draw:z-index="1" draw:style-name="gr1" draw:text-style-name="P54" svg:x1="-0.212cm" svg:y1="0.335cm" svg:x2="28.258cm" svg:y2="0.282cm"><text:p/></draw:line></text:p>
          <text:p text:style-name="P24">Options dans la colonne de gauche du spip rédacteur :</text:p>
          <text:list xml:id="list852693200244894749" text:style-name="L9">
            <text:list-item>
              <text:p text:style-name="P29"><text:span text:style-name="T29">Pas de redirection</text:span></text:p>
            </text:list-item>
          </text:list>
          <text:p text:style-name="P34">C'est le lien vers cette page qui peut-être donné dans le courriel d'info. <text:s text:c="6"/><text:span text:style-name="T59">Du type : </text:span><text:a xlink:type="simple" xlink:href="http://www.vivreencomminges.org/spip.php?page=evenement&amp;id_article=2763"><text:span text:style-name="T61">http://www.vivreencomminges.org/spip.php?page=evenement&amp;id_article=27</text:span></text:a><text:span text:style-name="T61">63</text:span></text:p>
          <text:p text:style-name="P32"><text:s/><text:span text:style-name="T21">La copie de la page</text:span></text:p>
          <text:p text:style-name="P19"><text:span text:style-name="T59">pour affichage sur les pages du site (hors agenda) et </text:span>pour <text:span text:style-name="T59">le </text:span>podcast</text:p>
          <text:p text:style-name="P20"><text:span text:style-name="T1">AFFICHAGE </text:span>:</text:p>
          <text:list xml:id="list7480409760954075299" text:style-name="L2">
            <text:list-item>
              <text:p text:style-name="P2"><text:span text:style-name="T52">En page d'accueil dans la colonne centrale à la suite de « l'article de bienvenue » </text:span></text:p>
            </text:list-item>
            <text:list-item>
              <text:p text:style-name="P2">Dans les<text:span text:style-name="T44"> « articles récents » de la colonne de <text:s/>droite</text:span></text:p>
            </text:list-item>
            <text:list-item>
              <text:p text:style-name="P2"><text:span text:style-name="T1">Dans la </text:span><text:span text:style-name="T7">rubrique : </text:span><text:a xlink:type="simple" xlink:href="http://www.vivreencomminges.org/-emissions-.html"><text:span text:style-name="T18">ECOUTER NOS EMISSIONS RADIO !</text:span></text:a><text:span text:style-name="T18">&gt; </text:span><text:a xlink:type="simple" xlink:href="http://www.vivreencomminges.org/-Emissions2018-.html"><text:span text:style-name="T18">Année 2018</text:span></text:a></text:p>
            </text:list-item>
          </text:list>
          <text:p text:style-name="Standard"><text:span text:style-name="T18"/></text:p>
          <text:p text:style-name="Standard"><text:span text:style-name="T31">EMPLACEMENT : </text:span><text:span text:style-name="T20">Rubrique </text:span><text:a xlink:type="simple" xlink:href="http://www.vivreencomminges.org/-emissions-.html"><text:span text:style-name="T18">ECOUTER NOS EMISSIONS RADIO !</text:span></text:a><text:span text:style-name="T18">&gt; </text:span><text:a xlink:type="simple" xlink:href="http://www.vivreencomminges.org/-Emissions2018-.html"><text:span text:style-name="T18">Année 2018</text:span></text:a><text:span text:style-name="T18"> </text:span></text:p>
          <text:list xml:id="list3232789243453831154" text:style-name="L12">
            <text:list-item>
              <text:p text:style-name="P9"><text:span text:style-name="T19">Titre</text:span><text:span text:style-name="T4"> du type : </text:span><text:a xlink:type="simple" xlink:href="http://www.vivreencomminges.org/Vivre-en-Comminges-L-emission-de-2763.html"><text:span text:style-name="T3">Emission #101 : Education Populaire et petites chroniques :: Février 2018</text:span></text:a></text:p>
            </text:list-item>
            <text:list-item>
              <text:p text:style-name="P40"><text:span text:style-name="T23">Date de rédaction</text:span><text:span text:style-name="T9"> : (</text:span><text:span text:style-name="T10">place l'article en premier dans le cadre « Article récent » et plus haut sur la page d'accueil</text:span><text:span text:style-name="T9">) </text:span><text:span text:style-name="T10">je met une date d'un mois posterieur à la date de l'émission pour avoir l'article plus accéssible tout le mois en cour </text:span></text:p>
            </text:list-item>
            <text:list-item>
              <text:p text:style-name="P42"><text:span text:style-name="T24">Date de rédaction antér</text:span><text:span text:style-name="T25">i</text:span><text:span text:style-name="T24">eur</text:span><text:span text:style-name="T26">e</text:span><text:span text:style-name="T24"> </text:span><text:span text:style-name="T3">: </text:span><text:span text:style-name="T10">inutile</text:span></text:p>
            </text:list-item>
            <text:list-item>
              <text:p text:style-name="P41"><text:span text:style-name="T3"><text:tab/></text:span><text:span text:style-name="T19">Dans le champ « descriptifs rapide </text:span><text:span text:style-name="T4">» : </text:span><text:span text:style-name="T2">le sommaire de l'émission</text:span><text:span text:style-name="T4"><text:tab/></text:span></text:p>
            </text:list-item>
            <text:list-item>
              <text:p text:style-name="P43"><text:tab/><text:span text:style-name="T17">Dans le champ « texte »</text:span> : <text:span text:style-name="T2">le sommaire de l'émission </text:span><text:span text:style-name="T43">(s'affichera en page d'accueil, seulement si l'article à le mot clef «article_Une » du groupe de mot-clé « squelette habillage »</text:span></text:p>
            </text:list-item>
          </text:list>
          <text:list xml:id="list2372415734935630336" text:style-name="L10">
            <text:list-item>
              <text:p text:style-name="P49"><text:span text:style-name="T34">M</text:span><text:span text:style-name="T17">ot-clef :</text:span> « article à la une » <text:span text:style-name="T51">du </text:span>Groupe « <text:span text:style-name="T51">Squelette habillage »</text:span></text:p>
            </text:list-item>
          </text:list>
          <text:p text:style-name="P21"><text:span text:style-name="T12"/></text:p>
          <text:p text:style-name="Standard"/>
          <text:p text:style-name="P25"><text:span text:style-name="T30">Options dans la colonne de gauche du spip rédacteur :</text:span></text:p>
          <text:list xml:id="list4456977728260117524" text:style-name="L3">
            <text:list-item>
              <text:p text:style-name="P3"><text:span text:style-name="T2">R</text:span><text:span text:style-name="T1">edirection vers la page publique de <text:s/>l'émission : </text:span></text:p>
              <text:p text:style-name="P3"><text:a xlink:type="simple" xlink:href="http://www.vivreencomminges.org/spip.php?page=evenement&amp;id_article=2763"><text:span text:style-name="T60">http://www.vivreencomminges.org/spip.php?page=evenement&amp;id_article=27</text:span></text:a><text:span text:style-name="T61">63</text:span></text:p>
            </text:list-item>
            <text:list-item>
              <text:p text:style-name="P15"><text:span text:style-name="T34">Fonctionnement du forum</text:span><text:span text:style-name="T56"> (colonne de gauche) : Pas de Forum (pour masquer l'éffichage 0 commentaire en page d'accueil et dans les rubriques)</text:span></text:p>
            </text:list-item>
          </text:list>
          <text:p text:style-name="P31"><text:span text:style-name="T21">LA VRAI page de l'émission </text:span><text:span text:style-name="T22">(suite)</text:span></text:p>
          <text:p text:style-name="P22"/>
          <text:p text:style-name="P36"><text:span text:style-name="T57">FICHIERS AUDIOS : </text:span><text:tab/><text:span text:style-name="T17">Les fichiers audios </text:span><text:span text:style-name="T41">de l'émission</text:span></text:p>
          <text:p text:style-name="P27"><text:span text:style-name="T41">E</text:span><text:span text:style-name="T17">mplacement : « ajouter document » internet (en bas à droite de l'encadré) :</text:span></text:p>
          <text:list xml:id="list8697217512320692651" text:style-name="L8">
            <text:list-item>
              <text:p text:style-name="P28"><text:a xlink:type="simple" xlink:href="http://www.vivreencomminges.org/radio/emissions/"><text:span text:style-name="T48">http://www.vivreencomminges.org/radio/emissions/</text:span></text:a></text:p>
            </text:list-item>
            <text:list-item>
              <text:p text:style-name="P39"><text:a xlink:type="simple" xlink:href="http://www.vivreencomminges.org/radio/chronique"><text:span text:style-name="T48">http://www.vivreencomminges.org/radio/</text:span></text:a><text:a xlink:type="simple" xlink:href="http://www.vivreencomminges.org/radio/chronique"><text:span text:style-name="T49">chronique</text:span></text:a><text:span text:style-name="T49">s</text:span><text:a xlink:type="simple" xlink:href="http://www.vivreencomminges.org/radio/emissions/"><text:span text:style-name="T48">/</text:span></text:a><text:span text:style-name="T49">Ana</text:span></text:p>
            </text:list-item>
          </text:list>
          <text:p text:style-name="P5">Pour insérer le streeming et liens de téléchargement sur la page de l'émission :</text:p>
          <text:p text:style-name="P6"><text:span text:style-name="T6">Code SPIP pour afficher le lecteur </text:span><text:span text:style-name="T50">: </text:span><text:span text:style-name="T45">&lt;doc2664|player&gt; </text:span></text:p>
          <text:p text:style-name="P35"><text:span text:style-name="T16">Code SPIP pour insérer un lien de téléchargement : <text:s/></text:span><text:span text:style-name="T47">[Fichier mp3 à télécharger-&gt; </text:span><text:a xlink:type="simple" xlink:href="http://www.vivreencomminges.org/radio/emissions/"><text:span text:style-name="T47">http://www.vivreencomminges.org/radio/emissions/</text:span></text:a><text:span text:style-name="T47">VEC100_2janvier2018_Chroniques_FichageADN.mp3]</text:span></text:p>
          <text:p text:style-name="P23"/>
          <text:p text:style-name="P26"><text:span text:style-name="T54">« M</text:span><text:span text:style-name="T52">odifier » les fichiers audios (en bas à droite de l'encadré du fichier) </text:span></text:p>
          <text:p text:style-name="P26">Pour l 'émission entière :</text:p>
          <text:list xml:id="list737423208161924801" text:style-name="L6">
            <text:list-item>
              <text:p text:style-name="P7"><text:span text:style-name="T55">Titre : </text:span><text:span text:style-name="Strong_20_Emphasis">Emission #103 : Shiatzu et chroniques :: Avril 2018</text:span></text:p>
            </text:list-item>
            <text:list-item>
              <text:p text:style-name="P7"><text:span text:style-name="T66">Description : </text:span>Avec en invité Camille Ducoteau (2h42 - 3 avril 2018)</text:p>
            </text:list-item>
          </text:list>
          <text:p text:style-name="Standard"/>
          <text:p text:style-name="P51"><text:span text:style-name="T66">Pour les extraits et rubrique :</text:span></text:p>
          <text:list xml:id="list3074158106989027158" text:style-name="L7">
            <text:list-item>
              <text:p text:style-name="P52"><text:span text:style-name="Strong_20_Emphasis"><text:span text:style-name="T66">Titre : </text:span></text:span><text:span text:style-name="Strong_20_Emphasis"><text:span text:style-name="T60">Extrait</text:span></text:span><text:span text:style-name="Strong_20_Emphasis"> de l’émission #103 : le Shiatzu </text:span><text:span text:style-name="Strong_20_Emphasis"><text:span text:style-name="T68">ou <text:s/></text:span></text:span><text:span text:style-name="Strong_20_Emphasis"><text:span text:style-name="T63">Extrait</text:span></text:span><text:span text:style-name="Strong_20_Emphasis"><text:span text:style-name="T66"> de l’émission #103 : Chronique Ana : les Vénus</text:span></text:span></text:p>
            </text:list-item>
            <text:list-item>
              <text:p text:style-name="P50"><text:span text:style-name="T66">Description : </text:span>Avec en invité Camille Ducoteau (42mn - 3 avril 2018)</text:p>
            </text:list-item>
          </text:list>
          <text:p text:style-name="P33"><text:span text:style-name="T35">La copie de la page </text:span><text:span text:style-name="T36">(suite)</text:span></text:p>
          <text:p text:style-name="P13"/>
          <text:p text:style-name="P11"><text:span text:style-name="T52"><text:s/></text:span><text:span text:style-name="T7">FICHIERS AUDIOS : </text:span><text:span text:style-name="T27">Un seul fichier</text:span><text:span text:style-name="T28"> audio</text:span><text:span text:style-name="T13"> </text:span><text:span text:style-name="T12">SANS</text:span><text:span text:style-name="T13"> « titre et description » : </text:span><text:span text:style-name="T12">l'émission complète en </text:span><text:span text:style-name="T15">mp3 </text:span><text:span text:style-name="T12">128</text:span></text:p>
          <text:p text:style-name="P38"><text:span text:style-name="T15">C</text:span><text:span text:style-name="T12">E FICHIE</text:span><text:span text:style-name="T14">R</text:span><text:span text:style-name="T12"> AUDIO EST UTILIS</text:span><text:span text:style-name="T14">é</text:span><text:span text:style-name="T12"> POUR LE POSCAST </text:span><text:span text:style-name="T2">avec un logiciel audio qui utilisera le « titre de la page » et « la description rapide » pour afficher le pod</text:span><text:span text:style-name="T5">c</text:span><text:span text:style-name="T2">ast. </text:span></text:p>
          <text:p text:style-name="P37"><text:span text:style-name="T43"><text:tab/>Sous linux avec par exemple les Logiciels RhythmBox ou Miro ou autre …. il faut inséré ce lien dans le logiciel : </text:span><text:a xlink:type="simple" xlink:href="http://www.vivreencomminges.org/spip.php?page=backend&amp;id_rubrique=85"><text:span text:style-name="T46">http://www.vivreencomminges.org/spip.php?page=backend&amp;id_rubrique=85</text:span></text:a></text:p>
          <text:p text:style-name="P16"/>
          <text:p text:style-name="P16"/>
          <text:p text:style-name="P16"/>
          <text:p text:style-name="P16"><text:span text:style-name="T63">Pas de</text:span><text:span text:style-name="T64"> « titre et description » </text:span><text:span text:style-name="T63">ne rien « modifier »</text:span></text:p>
        </text:section>
        <text:p text:style-name="P12"><draw:line text:anchor-type="paragraph" draw:z-index="0" draw:style-name="gr1" draw:text-style-name="P53" svg:x1="0.291cm" svg:y1="0.223cm" svg:x2="28.76cm" svg:y2="0.17cm"><text:p/></draw:line><text:tab/><text:tab/></text:p>
        <text:p text:style-name="P14"><text:span text:style-name="T59">PAGE D'ACCEUIL</text:span></text:p>
        <text:p text:style-name="Standard"><text:span text:style-name="Strong_20_Emphasis"><text:span text:style-name="T8">EMBLACEMENT : </text:span></text:span><text:a xlink:type="simple" xlink:href="http://www.vivreencomminges.org/ecrire/?exec=rubrique&amp;id_rubrique=102"><text:span text:style-name="Strong_20_Emphasis"><text:span text:style-name="T67">PagesSpeciales</text:span></text:span></text:a><text:span text:style-name="Strong_20_Emphasis"><text:span text:style-name="T67"> &gt; Bienvenue sur le site web de l’association Vivre en Comminges  </text:span></text:span></text:p>
        <text:p text:style-name="Standard"><text:span text:style-name="Strong_20_Emphasis"><text:span text:style-name="T68"><text:tab/>modifier l'article pour afficher nos événements et les pages des dernières et prochaines émissions</text:span></text:span></text:p>
        <text:p text:style-name="Standard"><text:span text:style-name="Strong_20_Emphasis"><text:span text:style-name="T69">AFFICHAGE: </text:span></text:span></text:p>
        <text:list xml:id="list2509743942607767400" text:style-name="L4">
          <text:list-item>
            <text:p text:style-name="P8"><text:span text:style-name="Strong_20_Emphasis"><text:span text:style-name="T59">Page index</text:span></text:span></text:p>
          </text:list-item>
          <text:list-item>
            <text:p text:style-name="P8"><text:span text:style-name="Strong_20_Emphasis"><text:span text:style-name="T59">Colonne de gauche après les menus déroulants</text:span></text:span></text:p>
          </text:list-item>
        </text:list>
        <text:p text:style-name="Standard"><text:span text:style-name="Strong_20_Emphasis"><text:span text:style-name="T69">CONTENNU : <text:s/>liens vers pages des émissions et des prochains événement de l'asso.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fo:font-size="14pt" fo:font-weight="bold" style:font-size-asian="14pt" style:font-weight-asian="bold" style:font-size-complex="14pt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529cm" fo:margin-bottom="0.178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gelo </meta:initial-creator>
    <meta:creation-date>2018-02-13T13:16:41.058623320</meta:creation-date>
    <dc:date>2018-05-09T14:39:22.643005822</dc:date>
    <dc:creator>Angelo </dc:creator>
    <meta:editing-duration>PT1H28M40S</meta:editing-duration>
    <meta:editing-cycles>10</meta:editing-cycles>
    <meta:generator>LibreOffice/4.2.8.2$Linux_X86_64 LibreOffice_project/420m0$Build-2</meta:generator>
    <meta:document-statistic meta:table-count="0" meta:image-count="0" meta:object-count="0" meta:page-count="2" meta:paragraph-count="60" meta:word-count="720" meta:character-count="4289" meta:non-whitespace-character-count="3622"/>
  </office:meta>
</office:document-meta>
</file>